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808080" style:vertical-align="middle" fo:background-color="#FFFF00" style:repeat-content="false"/>
      <style:paragraph-properties fo:text-align="center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automatic" fo:background-color="transparent"/>
    </style:style>
    <style:style style:name="ce4" style:family="table-cell" style:parent-style-name="Normal_32_2" style:data-style-name="N0">
      <style:table-cell-properties fo:border-top="none" fo:border-bottom="none" fo:border-left="thin solid #808080" fo:border-right="thin solid #808080" style:vertical-align="middle" fo:wrap-option="wrap" fo:background-color="#BFBFBF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5" style:family="table-cell" style:parent-style-name="Moeda_32_2" style:data-style-name="N36">
      <style:table-cell-properties fo:border-top="none" fo:border-bottom="none" fo:border-left="thin solid #808080" fo:border-right="thin solid #808080" style:vertical-align="middle" fo:wrap-option="wrap" fo:background-color="#BFBFBF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6" style:family="table-cell" style:parent-style-name="Moeda_32_2" style:data-style-name="N37">
      <style:table-cell-properties fo:border="thin solid #808080" style:vertical-align="middle" fo:background-color="transparent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7" style:family="table-cell" style:parent-style-name="Moeda_32_2" style:data-style-name="N36">
      <style:table-cell-properties fo:border="thin solid #808080" style:vertical-align="middle" fo:background-color="transparent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8" style:family="table-cell" style:parent-style-name="V_237_rgula" style:data-style-name="N38">
      <style:table-cell-properties style:vertical-align="automatic" fo:background-color="transparent"/>
    </style:style>
    <style:style style:name="ce9" style:family="table-cell" style:parent-style-name="Moeda_32_2" style:data-style-name="N37">
      <style:table-cell-properties fo:border="thin solid #808080" style:vertical-align="middle" fo:background-color="#F2F2F2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10" style:family="table-cell" style:parent-style-name="Moeda_32_2" style:data-style-name="N36">
      <style:table-cell-properties fo:border="thin solid #808080" style:vertical-align="middle" fo:background-color="#F2F2F2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automatic" fo:background-color="transparent"/>
      <style:text-properties style:text-underline-style="solid" style:text-underline-type="single"/>
    </style:style>
    <style:style style:name="ce12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Moeda_32_2" style:data-style-name="N37">
      <style:table-cell-properties fo:border="thin solid #808080" style:vertical-align="middle" fo:wrap-option="wrap" fo:background-color="#F2F2F2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14" style:family="table-cell" style:parent-style-name="Normal_32_2" style:data-style-name="N0">
      <style:table-cell-properties fo:border="thin solid #000000" style:vertical-align="automatic" fo:background-color="#FFFF00" style:repeat-content="false"/>
      <style:paragraph-properties fo:text-align="center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15" style:family="table-cell" style:parent-style-name="Moeda_32_2" style:data-style-name="N36">
      <style:table-cell-properties fo:border="thin solid #000000" style:vertical-align="middle" fo:background-color="#FFFF00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16" style:family="table-cell" style:parent-style-name="Normal_32_2" style:data-style-name="N0">
      <style:table-cell-properties style:vertical-align="automatic" fo:background-color="transparent" style:repeat-content="false"/>
      <style:paragraph-properties fo:text-align="center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17" style:family="table-cell" style:parent-style-name="Moeda_32_2" style:data-style-name="N36">
      <style:table-cell-properties style:vertical-align="middle" fo:background-color="transparent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18" style:family="table-cell" style:parent-style-name="Normal_32_2" style:data-style-name="N0">
      <style:table-cell-properties style:vertical-align="automatic" fo:background-color="transparent"/>
      <style:text-properties fo:color="#000000" style:font-name="Arial" style:font-name-asian="Arial" style:font-name-complex="Arial" style:font-family-generic="swiss"/>
    </style:style>
    <style:style style:name="ce19" style:family="table-cell" style:parent-style-name="Normal_32_2" style:data-style-name="N0">
      <style:table-cell-properties style:vertical-align="middle" fo:wrap-option="wrap" fo:background-color="transparent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20" style:family="table-cell" style:parent-style-name="Normal_32_2" style:data-style-name="N0">
      <style:table-cell-properties style:vertical-align="automatic" fo:background-color="transparent"/>
      <style:text-properties fo:color="#000000" style:font-name="Arial" style:font-name-asian="Arial" style:font-name-complex="Arial" style:text-underline-style="solid" style:text-underline-type="single" style:font-family-generic="swiss"/>
    </style:style>
    <style:style style:name="ce21" style:family="table-cell" style:parent-style-name="Normal_32_2" style:data-style-name="N4">
      <style:table-cell-properties style:vertical-align="automatic" fo:background-color="transparent"/>
      <style:text-properties fo:color="#000000" style:font-name="Arial" style:font-name-asian="Arial" style:font-name-complex="Arial" style:font-family-generic="swiss"/>
    </style:style>
    <style:style style:name="ce22" style:family="table-cell" style:parent-style-name="Normal_32_2" style:data-style-name="N0">
      <style:table-cell-properties style:vertical-align="middle" fo:background-color="transparent" style:repeat-content="false"/>
      <style:paragraph-properties fo:text-align="center"/>
      <style:text-properties fo:color="#808080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23" style:family="table-cell" style:parent-style-name="Normal_32_2" style:data-style-name="N0">
      <style:table-cell-properties fo:border-top="thin solid #808080" fo:border-bottom="none" fo:border-left="thin solid #808080" fo:border-right="thin solid #808080" style:vertical-align="middle" fo:wrap-option="wrap" fo:background-color="#808080" style:repeat-content="false"/>
      <style:paragraph-properties fo:text-align="center"/>
      <style:text-properties fo:color="#FFFFFF" style:font-name="Arial" style:font-name-asian="Arial" style:font-name-complex="Arial" fo:font-weight="bold" style:font-weight-asian="bold" style:font-weight-complex="bold" style:font-family-generic="swiss"/>
    </style:style>
    <style:style style:name="ce24" style:family="table-cell" style:parent-style-name="Normal_32_2" style:data-style-name="N0">
      <style:table-cell-properties fo:border="thin solid #808080" style:vertical-align="middle" fo:background-color="#FFFF00" style:repeat-content="false"/>
      <style:paragraph-properties fo:text-align="center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25" style:family="table-cell" style:parent-style-name="Normal_32_2" style:data-style-name="N0">
      <style:table-cell-properties style:vertical-align="middle" fo:wrap-option="wrap" fo:background-color="transparent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style:vertical-align="automatic" fo:background-color="transparent"/>
    </style:style>
    <style:style style:name="co1" style:family="table-column">
      <style:table-column-properties fo:break-before="auto" style:column-width="22.2514583333333cm"/>
    </style:style>
    <style:style style:name="co2" style:family="table-column">
      <style:table-column-properties fo:break-before="auto" style:column-width="4.048125cm"/>
    </style:style>
    <style:style style:name="co3" style:family="table-column">
      <style:table-column-properties fo:break-before="auto" style:column-width="3.70416666666667cm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2.64583333333333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page" style:column-width="2.645833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57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4.25pt" style:use-optimal-row-height="false" fo:break-before="auto"/>
    </style:style>
    <style:style style:name="ro5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redito_Orcam_Receitas_Proprias" table:style-name="ta1">
        <table:table-column table:style-name="co1" table:default-cell-style-name="ce18"/>
        <table:table-column table:style-name="co2" table:default-cell-style-name="ce18"/>
        <table:table-column table:style-name="co3" table:number-columns-repeated="7" table:default-cell-style-name="ce18"/>
        <table:table-column table:style-name="co2" table:default-cell-style-name="ce18"/>
        <table:table-column table:style-name="co4" table:default-cell-style-name="ce18"/>
        <table:table-column table:style-name="co5" table:default-cell-style-name="ce18"/>
        <table:table-column table:style-name="co6" table:default-cell-style-name="ce18"/>
        <table:table-column table:style-name="co5" table:default-cell-style-name="ce18"/>
        <table:table-column table:style-name="co7" table:default-cell-style-name="ce18"/>
        <table:table-column table:style-name="co8" table:number-columns-repeated="16369" table:default-cell-style-name="ce18"/>
        <table:table-row table:style-name="ro1">
          <table:table-cell office:value-type="string" table:number-columns-spanned="10" table:number-rows-spanned="1" table:style-name="ce22">
            <text:p>Crédito Orçamentário e Receitas Próprias - Exercício 2026</text:p>
            <draw:frame draw:z-index="1" draw:id="id0" draw:style-name="a0" draw:name="Figura 3" svg:x="0.16535in" svg:y="0.21654in" svg:width="3.18661in" svg:height="0.32283in" style:rel-width="scale" style:rel-height="scale">
              <draw:image xlink:href="" xlink:type="simple" xlink:show="embed" xlink:actuate="onLoad"/>
              <svg:title/>
              <svg:desc/>
            </draw:frame>
          </table:table-cell>
          <table:covered-table-cell table:number-columns-repeated="8"/>
          <table:covered-table-cell>
            <draw:frame draw:z-index="2" draw:id="id1" draw:style-name="a1" draw:name="Figura 1" svg:x="0.32244in" svg:y="0.08268in" svg:width="1.21339in" svg:height="0.61378in" style:rel-width="scale" style:rel-height="scale">
              <draw:image xlink:href="" xlink:type="simple" xlink:show="embed" xlink:actuate="onLoad"/>
              <svg:title/>
              <svg:desc/>
            </draw:frame>
          </table:covered-table-cell>
          <table:table-cell table:number-columns-repeated="16374" table:style-name="ce1"/>
        </table:table-row>
        <table:table-row table:style-name="ro2">
          <table:table-cell office:value-type="string" table:number-columns-spanned="1" table:number-rows-spanned="2" table:style-name="ce23">
            <text:p>Objeto</text:p>
          </table:table-cell>
          <table:table-cell office:value-type="string" table:number-columns-spanned="1" table:number-rows-spanned="2" table:style-name="ce23">
            <text:p>Valores Previstos</text:p>
          </table:table-cell>
          <table:table-cell office:value-type="string" table:number-columns-spanned="8" table:number-rows-spanned="1" table:style-name="ce24">
            <text:p>Valores Recebidos</text:p>
          </table:table-cell>
          <table:covered-table-cell table:number-columns-repeated="7"/>
          <table:table-cell table:number-columns-repeated="16374" table:style-name="ce3"/>
        </table:table-row>
        <table:table-row table:style-name="ro3">
          <table:covered-table-cell/>
          <table:covered-table-cell/>
          <table:table-cell office:value-type="string" table:style-name="ce2">
            <text:p>Jan</text:p>
          </table:table-cell>
          <table:table-cell office:value-type="string" table:style-name="ce2">
            <text:p>Fev</text:p>
          </table:table-cell>
          <table:table-cell office:value-type="string" table:style-name="ce2">
            <text:p>Mar</text:p>
          </table:table-cell>
          <table:table-cell office:value-type="string" table:style-name="ce2">
            <text:p>Abr</text:p>
          </table:table-cell>
          <table:table-cell office:value-type="string" table:style-name="ce2">
            <text:p>Mai</text:p>
          </table:table-cell>
          <table:table-cell office:value-type="string" table:style-name="ce2">
            <text:p>Jun</text:p>
          </table:table-cell>
          <table:table-cell office:value-type="string" table:style-name="ce2">
            <text:p>Jul</text:p>
          </table:table-cell>
          <table:table-cell office:value-type="string" table:style-name="ce2">
            <text:p>Total</text:p>
          </table:table-cell>
          <table:table-cell table:number-columns-repeated="16374" table:style-name="ce3"/>
        </table:table-row>
        <table:table-row table:style-name="ro3">
          <table:table-cell office:value-type="string" table:style-name="ce4">
            <text:p>CREDITO ORÇAMENTÁRIO LIBERADO / COTA FINANCEIRA LIBERADA</text:p>
          </table:table-cell>
          <table:table-cell office:value-type="currency" office:value="4261538815" table:style-name="ce5">
            <text:p>R$ 4.261.538.815,00<text:s/></text:p>
          </table:table-cell>
          <table:table-cell office:value-type="currency" office:value="398353543.99000001" table:formula="of:=SUM([.C5:.C9])" table:style-name="ce5">
            <text:p>R$ 398.353.543,99<text:s/></text:p>
          </table:table-cell>
          <table:table-cell office:value-type="currency" office:value="398525280.38999999" table:formula="of:=SUM([.D5:.D9])" table:style-name="ce5">
            <text:p>R$ 398.525.280,39<text:s/></text:p>
          </table:table-cell>
          <table:table-cell office:value-type="currency" office:value="399193594.18000001" table:formula="of:=SUM([.E5:.E9])" table:style-name="ce5">
            <text:p>R$ 399.193.594,18<text:s/></text:p>
          </table:table-cell>
          <table:table-cell office:value-type="currency" office:value="399116615.98000002" table:formula="of:=SUM([.F5:.F9])" table:style-name="ce5">
            <text:p>R$ 399.116.615,98<text:s/></text:p>
          </table:table-cell>
          <table:table-cell office:value-type="currency" office:value="327787976.29000002" table:formula="of:=SUM([.G5:.G9])" table:style-name="ce5">
            <text:p>R$ 327.787.976,29<text:s/></text:p>
          </table:table-cell>
          <table:table-cell office:value-type="currency" office:value="366446561.92000002" table:formula="of:=SUM([.H5:.H9])" table:style-name="ce5">
            <text:p>R$ 366.446.561,92<text:s/></text:p>
          </table:table-cell>
          <table:table-cell office:value-type="currency" office:value="323412277.51999998" table:formula="of:=SUM([.I5:.I9])" table:style-name="ce5">
            <text:p>R$ 323.412.277,52<text:s/></text:p>
          </table:table-cell>
          <table:table-cell office:value-type="currency" office:value="2612835850.27" table:formula="of:=SUM([.J5:.J9])" table:style-name="ce5">
            <text:p>R$ 2.612.835.850,27<text:s/></text:p>
          </table:table-cell>
          <table:table-cell table:number-columns-repeated="16374" table:style-name="ce3"/>
        </table:table-row>
        <table:table-row table:style-name="ro3">
          <table:table-cell office:value-type="string" table:style-name="ce6">
            <text:p>Valor líquido da folha de ativos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167498885.86000001" table:style-name="ce7">
            <text:p>R$ 167.498.885,86<text:s/></text:p>
          </table:table-cell>
          <table:table-cell office:value-type="currency" office:value="167345270.78" table:style-name="ce7">
            <text:p>R$ 167.345.270,78<text:s/></text:p>
          </table:table-cell>
          <table:table-cell office:value-type="currency" office:value="167248108.16" table:style-name="ce7">
            <text:p>R$ 167.248.108,16<text:s/></text:p>
          </table:table-cell>
          <table:table-cell office:value-type="currency" office:value="167256464.28999999" table:formula="of:=147256464.29+20000000" table:style-name="ce7">
            <text:p>R$ 167.256.464,29<text:s/></text:p>
          </table:table-cell>
          <table:table-cell office:value-type="currency" office:value="95849846.109999999" table:style-name="ce7">
            <text:p>R$ 95.849.846,11<text:s/></text:p>
          </table:table-cell>
          <table:table-cell office:value-type="currency" office:value="134500315.83000001" table:style-name="ce7">
            <text:p>R$ 134.500.315,83<text:s/></text:p>
          </table:table-cell>
          <table:table-cell office:value-type="currency" office:value="91505212.689999998" table:style-name="ce7">
            <text:p>R$ 91.505.212,69<text:s/></text:p>
          </table:table-cell>
          <table:table-cell office:value-type="currency" office:value="991204103.72000003" table:formula="of:=SUM([.C5:.I5])" table:style-name="ce7">
            <text:p>R$ 991.204.103,72<text:s/></text:p>
          </table:table-cell>
          <table:table-cell table:style-name="ce3"/>
          <table:table-cell table:style-name="ce8"/>
          <table:table-cell table:number-columns-repeated="16372" table:style-name="ce3"/>
        </table:table-row>
        <table:table-row table:style-name="ro3">
          <table:table-cell office:value-type="string" table:style-name="ce9">
            <text:p>Recolhimento da Contribuição Previdenciária ao Regime Único de Previdência (INSS) realizado pelo Poder Executivo.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4224943.6900000004" table:style-name="ce10">
            <text:p>R$ 4.224.943,69<text:s/></text:p>
          </table:table-cell>
          <table:table-cell office:value-type="currency" office:value="4206057.8600000003" table:style-name="ce10">
            <text:p>R$ 4.206.057,86<text:s/></text:p>
          </table:table-cell>
          <table:table-cell office:value-type="currency" office:value="4272538.46" table:style-name="ce10">
            <text:p>R$ 4.272.538,46<text:s/></text:p>
          </table:table-cell>
          <table:table-cell office:value-type="currency" office:value="4274483.46" table:formula="of:=1306407.1+275430.72+2692645.64" table:style-name="ce10">
            <text:p>R$ 4.274.483,46<text:s/></text:p>
          </table:table-cell>
          <table:table-cell office:value-type="currency" office:value="4276744.95" table:style-name="ce10">
            <text:p>R$ 4.276.744,95<text:s/></text:p>
          </table:table-cell>
          <table:table-cell office:value-type="currency" office:value="4283792.63" table:style-name="ce10">
            <text:p>R$ 4.283.792,63<text:s/></text:p>
          </table:table-cell>
          <table:table-cell office:value-type="currency" office:value="4274114.79" table:style-name="ce10">
            <text:p>R$ 4.274.114,79<text:s/></text:p>
          </table:table-cell>
          <table:table-cell office:value-type="currency" office:value="29812675.84" table:formula="of:=SUM([.C6:.I6])" table:style-name="ce10">
            <text:p>R$ 29.812.675,84<text:s/></text:p>
          </table:table-cell>
          <table:table-cell table:style-name="ce3"/>
          <table:table-cell table:style-name="ce8"/>
          <table:table-cell table:number-columns-repeated="16372" table:style-name="ce3"/>
        </table:table-row>
        <table:table-row table:style-name="ro3">
          <table:table-cell office:value-type="string" table:style-name="ce6">
            <text:p>Recolhimento da Contribuição Previdenciária ao Regime Próprio de Previdência (RIOPREVIDÊNCIA) realizado pelo Poder Executivo.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25864441.920000002" table:style-name="ce7">
            <text:p>R$ 25.864.441,92<text:s/></text:p>
          </table:table-cell>
          <table:table-cell office:value-type="currency" office:value="25941206.609999999" table:style-name="ce7">
            <text:p>R$ 25.941.206,61<text:s/></text:p>
          </table:table-cell>
          <table:table-cell office:value-type="currency" office:value="26601196.59" table:style-name="ce7">
            <text:p>R$ 26.601.196,59<text:s/></text:p>
          </table:table-cell>
          <table:table-cell office:value-type="currency" office:value="26544106.440000001" table:style-name="ce7">
            <text:p>R$ 26.544.106,44<text:s/></text:p>
          </table:table-cell>
          <table:table-cell office:value-type="currency" office:value="26483838.150000002" table:style-name="ce7">
            <text:p>R$ 26.483.838,15<text:s/></text:p>
          </table:table-cell>
          <table:table-cell office:value-type="currency" office:value="26500422.91" table:style-name="ce7">
            <text:p>R$ 26.500.422,91<text:s/></text:p>
          </table:table-cell>
          <table:table-cell office:value-type="currency" office:value="26528542.829999998" table:style-name="ce7">
            <text:p>R$ 26.528.542,83<text:s/></text:p>
          </table:table-cell>
          <table:table-cell office:value-type="currency" office:value="184463755.44999999" table:formula="of:=SUM([.C7:.I7])" table:style-name="ce7">
            <text:p>R$ 184.463.755,45<text:s/></text:p>
          </table:table-cell>
          <table:table-cell table:style-name="ce11"/>
          <table:table-cell table:style-name="ce8"/>
          <table:table-cell table:number-columns-repeated="16372" table:style-name="ce3"/>
        </table:table-row>
        <table:table-row table:style-name="ro3">
          <table:table-cell office:value-type="string" table:style-name="ce9">
            <text:p>IRRF apropriado pelo Poder Executivo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16119225.02" table:style-name="ce10">
            <text:p>R$ 16.119.225,02<text:s/></text:p>
          </table:table-cell>
          <table:table-cell office:value-type="currency" office:value="16386697.640000001" table:style-name="ce10">
            <text:p>R$ 16.386.697,64<text:s/></text:p>
          </table:table-cell>
          <table:table-cell office:value-type="currency" office:value="16425703.470000001" table:style-name="ce10">
            <text:p>R$ 16.425.703,47<text:s/></text:p>
          </table:table-cell>
          <table:table-cell office:value-type="currency" office:value="16395514.289999999" table:style-name="ce10">
            <text:p>R$ 16.395.514,29<text:s/></text:p>
          </table:table-cell>
          <table:table-cell office:value-type="currency" office:value="16531499.58" table:style-name="ce10">
            <text:p>R$ 16.531.499,58<text:s/></text:p>
          </table:table-cell>
          <table:table-cell office:value-type="currency" office:value="16515983.050000001" table:style-name="ce10">
            <text:p>R$ 16.515.983,05<text:s/></text:p>
          </table:table-cell>
          <table:table-cell office:value-type="currency" office:value="16458359.710000001" table:style-name="ce10">
            <text:p>R$ 16.458.359,71<text:s/></text:p>
          </table:table-cell>
          <table:table-cell office:value-type="currency" office:value="114832982.75999999" table:formula="of:=SUM([.C8:.I8])" table:style-name="ce10">
            <text:p>R$ 114.832.982,76<text:s/></text:p>
          </table:table-cell>
          <table:table-cell table:style-name="ce3"/>
          <table:table-cell table:style-name="ce8"/>
          <table:table-cell table:number-columns-repeated="16372" table:style-name="ce3"/>
        </table:table-row>
        <table:table-row table:style-name="ro3">
          <table:table-cell office:value-type="string" table:style-name="ce6">
            <text:p>Repasse de Custeio/Investimento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184646047.5" table:style-name="ce7">
            <text:p>R$ 184.646.047,50<text:s/></text:p>
          </table:table-cell>
          <table:table-cell office:value-type="currency" office:value="184646047.5" table:style-name="ce7">
            <text:p>R$ 184.646.047,50<text:s/></text:p>
          </table:table-cell>
          <table:table-cell office:value-type="currency" office:value="184646047.5" table:style-name="ce7">
            <text:p>R$ 184.646.047,50<text:s/></text:p>
          </table:table-cell>
          <table:table-cell office:value-type="currency" office:value="184646047.5" table:style-name="ce7">
            <text:p>R$ 184.646.047,50<text:s/></text:p>
          </table:table-cell>
          <table:table-cell office:value-type="currency" office:value="184646047.5" table:style-name="ce7">
            <text:p>R$ 184.646.047,50<text:s/></text:p>
          </table:table-cell>
          <table:table-cell office:value-type="currency" office:value="184646047.5" table:style-name="ce7">
            <text:p>R$ 184.646.047,50<text:s/></text:p>
          </table:table-cell>
          <table:table-cell office:value-type="currency" office:value="184646047.5" table:style-name="ce7">
            <text:p>R$ 184.646.047,50<text:s/></text:p>
          </table:table-cell>
          <table:table-cell office:value-type="currency" office:value="1292522332.5" table:formula="of:=SUM([.C9:.I9])" table:style-name="ce7">
            <text:p>R$ 1.292.522.332,50<text:s/></text:p>
          </table:table-cell>
          <table:table-cell table:style-name="ce3"/>
          <table:table-cell table:style-name="ce8"/>
          <table:table-cell table:number-columns-repeated="16372" table:style-name="ce3"/>
        </table:table-row>
        <table:table-row table:style-name="ro3">
          <table:table-cell office:value-type="string" table:style-name="ce4">
            <text:p>RECEITAS PRÓPRIAS</text:p>
          </table:table-cell>
          <table:table-cell office:value-type="currency" office:value="120263400" table:formula="of:=SUM([.B11:.B26])" table:style-name="ce5">
            <text:p>R$ 120.263.400,00<text:s/></text:p>
          </table:table-cell>
          <table:table-cell office:value-type="currency" office:value="12940130.119999999" table:formula="of:=SUM([.C11:.C26])" table:style-name="ce5">
            <text:p>R$ 12.940.130,12<text:s/></text:p>
          </table:table-cell>
          <table:table-cell office:value-type="currency" office:value="9350793.7800000012" table:formula="of:=SUM([.D11:.D26])" table:style-name="ce5">
            <text:p>R$ 9.350.793,78<text:s/></text:p>
          </table:table-cell>
          <table:table-cell office:value-type="currency" office:value="10834541.609999998" table:formula="of:=SUM([.E11:.E26])" table:style-name="ce5">
            <text:p>R$ 10.834.541,61<text:s/></text:p>
          </table:table-cell>
          <table:table-cell office:value-type="currency" office:value="10679093.440000001" table:formula="of:=SUM([.F11:.F26])" table:style-name="ce5">
            <text:p>R$ 10.679.093,44<text:s/></text:p>
          </table:table-cell>
          <table:table-cell office:value-type="currency" office:value="11851335.850000001" table:formula="of:=SUM([.G11:.G26])" table:style-name="ce5">
            <text:p>R$ 11.851.335,85<text:s/></text:p>
          </table:table-cell>
          <table:table-cell office:value-type="currency" office:value="15786012.109999999" table:formula="of:=SUM([.H11:.H26])" table:style-name="ce5">
            <text:p>R$ 15.786.012,11<text:s/></text:p>
          </table:table-cell>
          <table:table-cell office:value-type="currency" office:value="12359253.459999999" table:formula="of:=SUM([.I11:.I26])" table:style-name="ce5">
            <text:p>R$ 12.359.253,46<text:s/></text:p>
          </table:table-cell>
          <table:table-cell office:value-type="currency" office:value="83801160.370000005" table:formula="of:=SUM([.J11:.J26])" table:style-name="ce5">
            <text:p>R$ 83.801.160,37<text:s/></text:p>
          </table:table-cell>
          <table:table-cell table:style-name="ce12"/>
          <table:table-cell table:number-columns-repeated="16373" table:style-name="ce3"/>
        </table:table-row>
        <table:table-row table:style-name="ro3">
          <table:table-cell office:value-type="string" table:style-name="ce6">
            <text:p>1321005102 - Juros de Títulos de Renda - Cotas Renda Fixa - Principal</text:p>
          </table:table-cell>
          <table:table-cell office:value-type="currency" office:value="117324000" table:style-name="ce7">
            <text:p>R$ 117.324.000,00<text:s/></text:p>
          </table:table-cell>
          <table:table-cell office:value-type="currency" office:value="10826631.529999999" table:style-name="ce7">
            <text:p>R$ 10.826.631,53<text:s/></text:p>
          </table:table-cell>
          <table:table-cell office:value-type="currency" office:value="9244164.3599999994" table:style-name="ce7">
            <text:p>R$ 9.244.164,36<text:s/></text:p>
          </table:table-cell>
          <table:table-cell office:value-type="currency" office:value="10690157.27" table:style-name="ce7">
            <text:p>R$ 10.690.157,27<text:s/></text:p>
          </table:table-cell>
          <table:table-cell office:value-type="currency" office:value="10563120.41" table:style-name="ce7">
            <text:p>R$ 10.563.120,41<text:s/></text:p>
          </table:table-cell>
          <table:table-cell office:value-type="currency" office:value="11769285.23" table:style-name="ce7">
            <text:p>R$ 11.769.285,23<text:s/></text:p>
          </table:table-cell>
          <table:table-cell office:value-type="currency" office:value="13457032.42" table:style-name="ce7">
            <text:p>R$ 13.457.032,42<text:s/></text:p>
          </table:table-cell>
          <table:table-cell office:value-type="currency" office:value="8452918.5700000003" table:style-name="ce7">
            <text:p>R$ 8.452.918,57<text:s/></text:p>
          </table:table-cell>
          <table:table-cell office:value-type="currency" office:value="75003309.789999992" table:formula="of:=SUM([.C11:.I11])" table:style-name="ce7">
            <text:p>R$ 75.003.309,79<text:s/></text:p>
          </table:table-cell>
          <table:table-cell table:style-name="ce12"/>
          <table:table-cell table:number-columns-repeated="16373" table:style-name="ce3"/>
        </table:table-row>
        <table:table-row table:style-name="ro3">
          <table:table-cell office:value-type="string" table:style-name="ce13">
            <text:p>1322010101 - Dividendos - Principal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4764" table:style-name="ce10">
            <text:p>R$ 4.764,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6408.79" table:style-name="ce10">
            <text:p>R$ 6.408,79<text:s/></text:p>
          </table:table-cell>
          <table:table-cell office:value-type="currency" office:value="11172.79" table:formula="of:=SUM([.C12:.I12])" table:style-name="ce10">
            <text:p>R$ 11.172,79<text:s/></text:p>
          </table:table-cell>
          <table:table-cell table:style-name="ce12"/>
          <table:table-cell table:style-name="ce11"/>
          <table:table-cell table:number-columns-repeated="16372" table:style-name="ce3"/>
        </table:table-row>
        <table:table-row table:style-name="ro3">
          <table:table-cell office:value-type="string" table:style-name="ce6">
            <text:p>1361011101 - Cessão do Direito de Operacionalização de Pagamentos-Poderes Exec e Legisl-Princ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2041398.3" table:style-name="ce7">
            <text:p>R$ 2.041.398,3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2065239.64" table:style-name="ce7">
            <text:p>R$ 2.065.239,64<text:s/></text:p>
          </table:table-cell>
          <table:table-cell office:value-type="currency" office:value="2209143.67" table:style-name="ce7">
            <text:p>R$ 2.209.143,67<text:s/></text:p>
          </table:table-cell>
          <table:table-cell office:value-type="currency" office:value="6315781.6099999994" table:formula="of:=SUM([.C13:.I13])" table:style-name="ce7">
            <text:p>R$ 6.315.781,61<text:s/></text:p>
          </table:table-cell>
          <table:table-cell table:style-name="ce12"/>
          <table:table-cell table:number-columns-repeated="16373" table:style-name="ce3"/>
        </table:table-row>
        <table:table-row table:style-name="ro3">
          <table:table-cell office:value-type="string" table:style-name="ce13">
            <text:p>1610011101 - Serviços Administrativos e Comerciais Gerais - Principal</text:p>
          </table:table-cell>
          <table:table-cell office:value-type="currency" office:value="1066800" table:style-name="ce10">
            <text:p>R$ 1.066.800,00<text:s/></text:p>
          </table:table-cell>
          <table:table-cell office:value-type="currency" office:value="53087.8" table:style-name="ce10">
            <text:p>R$ 53.087,8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53087.8" table:formula="of:=SUM([.C14:.I14])" table:style-name="ce10">
            <text:p>R$ 53.087,80<text:s/></text:p>
          </table:table-cell>
          <table:table-cell table:style-name="ce12"/>
          <table:table-cell table:style-name="ce11"/>
          <table:table-cell table:number-columns-repeated="16372" table:style-name="ce3"/>
        </table:table-row>
        <table:table-row table:style-name="ro3">
          <table:table-cell office:value-type="string" table:style-name="ce6">
            <text:p>1610021101 - Inscrição em Concursos e Processos Seletivos - Principal</text:p>
          </table:table-cell>
          <table:table-cell office:value-type="currency" office:value="1611000" table:style-name="ce7">
            <text:p>R$ 1.611.000,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formula="of:=SUM([.C15:.I15])" table:style-name="ce7">
            <text:p>R$ -00<text:s/></text:p>
          </table:table-cell>
          <table:table-cell table:style-name="ce12"/>
          <table:table-cell table:number-columns-repeated="16373" table:style-name="ce3"/>
        </table:table-row>
        <table:table-row table:style-name="ro3">
          <table:table-cell office:value-type="string" table:style-name="ce13">
            <text:p>1611010101 - Serviços Administrativos e Comerciais Gerais - Principal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94802.08" table:style-name="ce10">
            <text:p>R$ 94.802,08<text:s/></text:p>
          </table:table-cell>
          <table:table-cell office:value-type="currency" office:value="85504.67" table:style-name="ce10">
            <text:p>R$ 85.504,67<text:s/></text:p>
          </table:table-cell>
          <table:table-cell office:value-type="currency" office:value="70219.55" table:style-name="ce10">
            <text:p>R$ 70.219,55<text:s/></text:p>
          </table:table-cell>
          <table:table-cell office:value-type="currency" office:value="11880.06" table:style-name="ce10">
            <text:p>R$ 11.880,06<text:s/></text:p>
          </table:table-cell>
          <table:table-cell office:value-type="currency" office:value="69887.59" table:style-name="ce10">
            <text:p>R$ 69.887,59<text:s/></text:p>
          </table:table-cell>
          <table:table-cell office:value-type="currency" office:value="94122.57" table:style-name="ce10">
            <text:p>R$ 94.122,57<text:s/></text:p>
          </table:table-cell>
          <table:table-cell office:value-type="currency" office:value="426416.51999999996" table:formula="of:=SUM([.C16:.I16])" table:style-name="ce10">
            <text:p>R$ 426.416,52<text:s/></text:p>
          </table:table-cell>
          <table:table-cell table:style-name="ce12"/>
          <table:table-cell table:style-name="ce11"/>
          <table:table-cell table:number-columns-repeated="16372" table:style-name="ce3"/>
        </table:table-row>
        <table:table-row table:style-name="ro3">
          <table:table-cell office:value-type="string" table:style-name="ce6">
            <text:p>1611020101 - Inscrição em Concursos e Processos Seletivos - Principal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1537550" table:style-name="ce7">
            <text:p>R$ 1.537.550,00<text:s/></text:p>
          </table:table-cell>
          <table:table-cell office:value-type="currency" office:value="1537550" table:formula="of:=SUM([.C17:.I17])" table:style-name="ce7">
            <text:p>R$ 1.537.550,00<text:s/></text:p>
          </table:table-cell>
          <table:table-cell table:style-name="ce12"/>
          <table:table-cell table:number-columns-repeated="16373" table:style-name="ce3"/>
        </table:table-row>
        <table:table-row table:style-name="ro3">
          <table:table-cell office:value-type="string" table:style-name="ce13">
            <text:p>1910091101 - Multas e Juros Previstos em Contratos - Principal</text:p>
          </table:table-cell>
          <table:table-cell office:value-type="currency" office:value="141600" table:style-name="ce10">
            <text:p>R$ 141.600,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formula="of:=SUM([.C18:.I18])" table:style-name="ce10">
            <text:p>R$ -00<text:s/></text:p>
          </table:table-cell>
          <table:table-cell table:style-name="ce12"/>
          <table:table-cell table:style-name="ce11"/>
          <table:table-cell table:number-columns-repeated="16372" table:style-name="ce3"/>
        </table:table-row>
        <table:table-row table:style-name="ro3">
          <table:table-cell office:value-type="string" table:style-name="ce6">
            <text:p>1911010401 - Multas Previstas em Legislação Específica - Dívida Ativa - Multas e Juros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104.28" table:style-name="ce7">
            <text:p>R$ 104,28<text:s/></text:p>
          </table:table-cell>
          <table:table-cell office:value-type="currency" office:value="93.74" table:style-name="ce7">
            <text:p>R$ 93,74<text:s/></text:p>
          </table:table-cell>
          <table:table-cell office:value-type="currency" office:value="104.85" table:style-name="ce7">
            <text:p>R$ 104,85<text:s/></text:p>
          </table:table-cell>
          <table:table-cell office:value-type="currency" office:value="300.63" table:style-name="ce7">
            <text:p>R$ 300,63<text:s/></text:p>
          </table:table-cell>
          <table:table-cell office:value-type="currency" office:value="368.01" table:style-name="ce7">
            <text:p>R$ 368,01<text:s/></text:p>
          </table:table-cell>
          <table:table-cell office:value-type="currency" office:value="478.67" table:style-name="ce7">
            <text:p>R$ 478,67<text:s/></text:p>
          </table:table-cell>
          <table:table-cell office:value-type="currency" office:value="558.25" table:style-name="ce7">
            <text:p>R$ 558,25<text:s/></text:p>
          </table:table-cell>
          <table:table-cell office:value-type="currency" office:value="2008.43" table:formula="of:=SUM([.C19:.I19])" table:style-name="ce7">
            <text:p>R$ 2.008,43<text:s/></text:p>
          </table:table-cell>
          <table:table-cell table:style-name="ce12"/>
          <table:table-cell table:number-columns-repeated="16373" table:style-name="ce3"/>
        </table:table-row>
        <table:table-row table:style-name="ro3">
          <table:table-cell office:value-type="string" table:style-name="ce13">
            <text:p>1911090101 - Multas e Juros Previstos em Contratos - Principal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16674" table:style-name="ce10">
            <text:p>R$ 16.674,00<text:s/></text:p>
          </table:table-cell>
          <table:table-cell office:value-type="currency" office:value="9891.39" table:style-name="ce10">
            <text:p>R$ 9.891,39<text:s/></text:p>
          </table:table-cell>
          <table:table-cell office:value-type="currency" office:value="45491.03" table:style-name="ce10">
            <text:p>R$ 45.491,03<text:s/></text:p>
          </table:table-cell>
          <table:table-cell office:value-type="currency" office:value="25741.03" table:style-name="ce10">
            <text:p>R$ 25.741,03<text:s/></text:p>
          </table:table-cell>
          <table:table-cell office:value-type="currency" office:value="56680.39" table:style-name="ce10">
            <text:p>R$ 56.680,39<text:s/></text:p>
          </table:table-cell>
          <table:table-cell office:value-type="currency" office:value="36381.93" table:style-name="ce10">
            <text:p>R$ 36.381,93<text:s/></text:p>
          </table:table-cell>
          <table:table-cell office:value-type="currency" office:value="46381.93" table:style-name="ce10">
            <text:p>R$ 46.381,93<text:s/></text:p>
          </table:table-cell>
          <table:table-cell office:value-type="currency" office:value="237241.69999999998" table:formula="of:=SUM([.C20:.I20])" table:style-name="ce10">
            <text:p>R$ 237.241,70<text:s/></text:p>
          </table:table-cell>
          <table:table-cell table:style-name="ce12"/>
          <table:table-cell table:style-name="ce11"/>
          <table:table-cell table:number-columns-repeated="16372" table:style-name="ce3"/>
        </table:table-row>
        <table:table-row table:style-name="ro3">
          <table:table-cell office:value-type="string" table:style-name="ce6">
            <text:p>1922990101 - Outras Restituições - Principal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389.29" table:style-name="ce7">
            <text:p>R$ 389,29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568.77" table:style-name="ce7">
            <text:p>R$ 568,77<text:s/></text:p>
          </table:table-cell>
          <table:table-cell office:value-type="currency" office:value="129.63999999999999" table:style-name="ce7">
            <text:p>R$ 129,64<text:s/></text:p>
          </table:table-cell>
          <table:table-cell office:value-type="currency" office:value="407.43" table:style-name="ce7">
            <text:p>R$ 407,43<text:s/></text:p>
          </table:table-cell>
          <table:table-cell office:value-type="currency" office:value="4541.96" table:style-name="ce7">
            <text:p>R$ 4.541,96<text:s/></text:p>
          </table:table-cell>
          <table:table-cell office:value-type="currency" office:value="62.16" table:style-name="ce7">
            <text:p>R$ 62,16<text:s/></text:p>
          </table:table-cell>
          <table:table-cell office:value-type="currency" office:value="6099.25" table:formula="of:=SUM([.C21:.I21])" table:style-name="ce7">
            <text:p>R$ 6.099,25<text:s/></text:p>
          </table:table-cell>
          <table:table-cell table:style-name="ce12"/>
          <table:table-cell table:number-columns-repeated="16373" table:style-name="ce3"/>
        </table:table-row>
        <table:table-row table:style-name="ro3">
          <table:table-cell office:value-type="string" table:style-name="ce13">
            <text:p>1999122101 - Ônus de Sucumbência - Principal</text:p>
          </table:table-cell>
          <table:table-cell office:value-type="currency" office:value="120000" table:style-name="ce10">
            <text:p>R$ 120.000,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formula="of:=SUM([.C22:.I22])" table:style-name="ce10">
            <text:p>R$ -00<text:s/></text:p>
          </table:table-cell>
          <table:table-cell table:style-name="ce12"/>
          <table:table-cell table:style-name="ce11"/>
          <table:table-cell table:number-columns-repeated="16372" table:style-name="ce3"/>
        </table:table-row>
        <table:table-row table:style-name="ro3">
          <table:table-cell office:value-type="string" table:style-name="ce6">
            <text:p>1999992303 - Outras Receitas - Primárias - Inscritas Após 1997 - Dívida Ativa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1844.92" table:style-name="ce7">
            <text:p>R$ 1.844,92<text:s/></text:p>
          </table:table-cell>
          <table:table-cell office:value-type="currency" office:value="1842.21" table:style-name="ce7">
            <text:p>R$ 1.842,21<text:s/></text:p>
          </table:table-cell>
          <table:table-cell office:value-type="currency" office:value="12715.02" table:style-name="ce7">
            <text:p>R$ 12.715,02<text:s/></text:p>
          </table:table-cell>
          <table:table-cell office:value-type="currency" office:value="14818.18" table:style-name="ce7">
            <text:p>R$ 14.818,18<text:s/></text:p>
          </table:table-cell>
          <table:table-cell office:value-type="currency" office:value="12714.73" table:style-name="ce7">
            <text:p>R$ 12.714,73<text:s/></text:p>
          </table:table-cell>
          <table:table-cell office:value-type="currency" office:value="12600.61" table:style-name="ce7">
            <text:p>R$ 12.600,61<text:s/></text:p>
          </table:table-cell>
          <table:table-cell office:value-type="currency" office:value="12107.52" table:style-name="ce7">
            <text:p>R$ 12.107,52<text:s/></text:p>
          </table:table-cell>
          <table:table-cell office:value-type="currency" office:value="68643.19" table:formula="of:=SUM([.C23:.I23])" table:style-name="ce7">
            <text:p>R$ 68.643,19<text:s/></text:p>
          </table:table-cell>
          <table:table-cell table:style-name="ce12"/>
          <table:table-cell table:number-columns-repeated="16373" table:style-name="ce3"/>
        </table:table-row>
        <table:table-row table:style-name="ro3">
          <table:table-cell office:value-type="string" table:style-name="ce13">
            <text:p>7922990101 - Receita Intraorçamentária - Outras Restituições - Principal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139849.29" table:style-name="ce10">
            <text:p>R$ 139.849,29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139849.29" table:formula="of:=SUM([.C24:.I24])" table:style-name="ce10">
            <text:p>R$ 139.849,29<text:s/></text:p>
          </table:table-cell>
          <table:table-cell table:style-name="ce12"/>
          <table:table-cell table:style-name="ce11"/>
          <table:table-cell table:number-columns-repeated="16372" table:style-name="ce3"/>
        </table:table-row>
        <table:table-row table:style-name="ro3">
          <table:table-cell office:value-type="string" table:style-name="ce6">
            <text:p>7999992101 - Receita Intraorçamentária - Outras Receitas - Primárias - Principal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formula="of:=SUM([.C25:.I25])" table:style-name="ce7">
            <text:p>R$ -00<text:s/></text:p>
          </table:table-cell>
          <table:table-cell table:style-name="ce12"/>
          <table:table-cell table:number-columns-repeated="16373" table:style-name="ce3"/>
        </table:table-row>
        <table:table-row table:style-name="ro3">
          <table:table-cell office:value-type="string" table:style-name="ce13">
            <text:p>Outras Receitas (*)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style-name="ce10">
            <text:p>R$ -00<text:s/></text:p>
          </table:table-cell>
          <table:table-cell office:value-type="currency" office:value="0" table:formula="of:=SUM([.C26:.I26])" table:style-name="ce10">
            <text:p>R$ -00<text:s/></text:p>
          </table:table-cell>
          <table:table-cell table:style-name="ce12"/>
          <table:table-cell table:style-name="ce11"/>
          <table:table-cell table:number-columns-repeated="16372" table:style-name="ce3"/>
        </table:table-row>
        <table:table-row table:style-name="ro3">
          <table:table-cell office:value-type="string" table:style-name="ce14">
            <text:p>Total</text:p>
          </table:table-cell>
          <table:table-cell office:value-type="currency" office:value="4381802215" table:formula="of:=[.B4]+[.B10]" table:style-name="ce15">
            <text:p>R$ 4.381.802.215,00<text:s/></text:p>
          </table:table-cell>
          <table:table-cell office:value-type="currency" office:value="411293674.11000001" table:formula="of:=[.C4]+[.C10]" table:style-name="ce15">
            <text:p>R$ 411.293.674,11<text:s/></text:p>
          </table:table-cell>
          <table:table-cell office:value-type="currency" office:value="407876074.16999996" table:formula="of:=[.D4]+[.D10]" table:style-name="ce15">
            <text:p>R$ 407.876.074,17<text:s/></text:p>
          </table:table-cell>
          <table:table-cell office:value-type="currency" office:value="410028135.79000002" table:formula="of:=[.E4]+[.E10]" table:style-name="ce15">
            <text:p>R$ 410.028.135,79<text:s/></text:p>
          </table:table-cell>
          <table:table-cell office:value-type="currency" office:value="409795709.42000002" table:formula="of:=[.F4]+[.F10]" table:style-name="ce15">
            <text:p>R$ 409.795.709,42<text:s/></text:p>
          </table:table-cell>
          <table:table-cell office:value-type="currency" office:value="339639312.14000005" table:formula="of:=[.G4]+[.G10]" table:style-name="ce15">
            <text:p>R$ 339.639.312,14<text:s/></text:p>
          </table:table-cell>
          <table:table-cell office:value-type="currency" office:value="382232574.03000003" table:formula="of:=[.H4]+[.H10]" table:style-name="ce15">
            <text:p>R$ 382.232.574,03<text:s/></text:p>
          </table:table-cell>
          <table:table-cell office:value-type="currency" office:value="335771530.97999996" table:formula="of:=[.I4]+[.I10]" table:style-name="ce15">
            <text:p>R$ 335.771.530,98<text:s/></text:p>
          </table:table-cell>
          <table:table-cell office:value-type="currency" office:value="2696637010.6399999" table:formula="of:=[.J4]+[.J10]" table:style-name="ce15">
            <text:p>R$ 2.696.637.010,64<text:s/></text:p>
          </table:table-cell>
          <table:table-cell table:number-columns-repeated="16374" table:style-name="ce3"/>
        </table:table-row>
        <table:table-row table:style-name="ro3">
          <table:table-cell table:style-name="ce16"/>
          <table:table-cell table:number-columns-repeated="9" table:style-name="ce17"/>
          <table:table-cell table:number-columns-repeated="16374" table:style-name="ce3"/>
        </table:table-row>
        <table:table-row table:style-name="ro3">
          <table:table-cell office:value-type="string" table:style-name="ce18">
            <text:p>Fonte da Informação: SIAFE-Rio/Extratos Bancários.</text:p>
          </table:table-cell>
          <table:table-cell table:number-columns-repeated="9" table:style-name="ce18"/>
          <table:table-cell table:number-columns-repeated="2" table:style-name="ce3"/>
          <table:table-cell table:style-name="ce11"/>
          <table:table-cell table:number-columns-repeated="16371" table:style-name="ce3"/>
        </table:table-row>
        <table:table-row table:style-name="ro3">
          <table:table-cell office:value-type="string" table:style-name="ce18">
            <text:p>Data da última atualização: 11/08/2026</text:p>
          </table:table-cell>
          <table:table-cell table:number-columns-repeated="9" table:style-name="ce18"/>
          <table:table-cell table:number-columns-repeated="16374" table:style-name="ce3"/>
        </table:table-row>
        <table:table-row table:style-name="ro3">
          <table:table-cell office:value-type="string" table:number-columns-spanned="10" table:number-rows-spanned="1" table:style-name="ce25">
            <text:p>Fundamentação Legal: Lei Complementar nº 101/2000, art. 48-A, II; Lei nº 4.320/64 arts. 2°, 3°, 35, I, e 57; Lei nº 12.527/2011 art. 8°, §1°, II; Resolução CNMP nº 86/2012, art. 5º, inciso I, alínea “a”; Resolução CNMP nº 74/2011, anexo I, item III.</text:p>
          </table:table-cell>
          <table:covered-table-cell table:number-columns-repeated="9"/>
          <table:table-cell table:number-columns-repeated="2" table:style-name="ce19"/>
          <table:table-cell table:number-columns-spanned="2" table:number-rows-spanned="1" table:style-name="ce26"/>
          <table:covered-table-cell/>
          <table:table-cell table:number-columns-repeated="16370" table:style-name="ce3"/>
        </table:table-row>
        <table:table-row table:style-name="ro3">
          <table:table-cell table:number-columns-repeated="11" table:style-name="ce18"/>
          <table:table-cell table:style-name="ce20"/>
          <table:table-cell table:number-columns-repeated="2" table:style-name="ce18"/>
          <table:table-cell table:number-columns-repeated="16370" table:style-name="ce3"/>
        </table:table-row>
        <table:table-row table:style-name="ro3">
          <table:table-cell table:style-name="ce18"/>
          <table:table-cell table:style-name="ce20"/>
          <table:table-cell table:number-columns-repeated="7" table:style-name="ce21"/>
          <table:table-cell table:number-columns-repeated="5" table:style-name="ce18"/>
          <table:table-cell table:number-columns-repeated="16370" table:style-name="ce3"/>
        </table:table-row>
        <table:table-row table:style-name="ro3">
          <table:table-cell table:style-name="ce18"/>
          <table:table-cell table:number-columns-repeated="9" table:style-name="ce21"/>
          <table:table-cell table:style-name="ce18"/>
          <table:table-cell table:style-name="ce20"/>
          <table:table-cell table:number-columns-repeated="2" table:style-name="ce18"/>
          <table:table-cell table:number-columns-repeated="16370" table:style-name="ce3"/>
        </table:table-row>
        <table:table-row table:number-rows-repeated="3" table:style-name="ro3">
          <table:table-cell table:style-name="ce20"/>
          <table:table-cell table:number-columns-repeated="10" table:style-name="ce21"/>
          <table:table-cell table:number-columns-repeated="3" table:style-name="ce18"/>
          <table:table-cell table:number-columns-repeated="16370" table:style-name="ce3"/>
        </table:table-row>
        <table:table-row table:number-rows-repeated="4" table:style-name="ro3">
          <table:table-cell table:style-name="ce18"/>
          <table:table-cell table:number-columns-repeated="10" table:style-name="ce21"/>
          <table:table-cell table:number-columns-repeated="3" table:style-name="ce18"/>
          <table:table-cell table:number-columns-repeated="16370" table:style-name="ce3"/>
        </table:table-row>
        <table:table-row table:style-name="ro3">
          <table:table-cell table:number-columns-repeated="2" table:style-name="ce18"/>
          <table:table-cell table:number-columns-repeated="7" table:style-name="ce21"/>
          <table:table-cell table:style-name="ce18"/>
          <table:table-cell table:style-name="ce21"/>
          <table:table-cell table:number-columns-repeated="3" table:style-name="ce18"/>
          <table:table-cell table:number-columns-repeated="16370" table:style-name="ce3"/>
        </table:table-row>
        <table:table-row table:style-name="ro3">
          <table:table-cell table:number-columns-repeated="14" table:style-name="ce18"/>
          <table:table-cell table:number-columns-repeated="16370" table:style-name="ce3"/>
        </table:table-row>
        <table:table-row table:style-name="ro4">
          <table:table-cell table:number-columns-repeated="14" table:style-name="ce18"/>
          <table:table-cell table:number-columns-repeated="16370" table:style-name="ce3"/>
        </table:table-row>
        <table:table-row table:style-name="ro3">
          <table:table-cell table:number-columns-repeated="14" table:style-name="ce18"/>
          <table:table-cell table:number-columns-repeated="16370" table:style-name="ce3"/>
        </table:table-row>
        <table:table-row table:number-rows-repeated="1048531" table:style-name="ro5">
          <table:table-cell table:number-columns-repeated="16384"/>
        </table:table-row>
        <table:named-expressions>
          <table:named-range table:name="Print_Area" table:cell-range-address="Credito_Orcam_Receitas_Proprias.$A$1:Credito_Orcam_Receitas_Proprias.$AM$31" table:base-cell-address="Credito_Orcam_Receitas_Proprias.$A$1"/>
        </table:named-expressions>
      </table:table>
      <table:named-expressions>
        <table:named-expression table:name="TotalDespesasMensais" table:expression="of:=&quot;SUM(#REF!)&quot;" table:base-cell-address="Credito_Orcam_Receitas_Proprias.$A$1"/>
        <table:named-expression table:name="TotalRendaMensal" table:expression="of:=&quot;SUM(#REF!)&quot;" table:base-cell-address="Credito_Orcam_Receitas_Proprias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currency-style style:name="N36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6P1" number:language="pt" number:country="BR"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6P2" number:language="pt" number:country="BR">
      <number:currency-symbol number:language="pt" number:country="BR">R$</number:currency-symbol>
      <number:text> -</number:text>
      <number:number number:decimal-places="0" number:min-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pt" number:country="BR">
      <number:currency-symbol number:language="pt" number:country="BR">R$ </number:currency-symbol>
      <number:number number:decimal-places="2" number:min-decimal-places="2" number:min-integer-digits="1" number:grouping="true"/>
      <number:text> </number:text>
    </number:currency-style>
    <number:currency-style style:name="N37P1" number:language="pt" number:country="BR">
      <number:currency-symbol number:language="pt" number:country="BR">R$ </number:currency-symbol>
      <number:text>(</number:text>
      <number:number number:decimal-places="2" number:min-decimal-places="2" number:min-integer-digits="1" number:grouping="true"/>
      <number:text>)</number:text>
    </number:currency-style>
    <number:currency-style style:name="N37P2" number:language="pt" number:country="BR">
      <number:currency-symbol number:language="pt" number:country="BR">R$ </number:currency-symbol>
      <number:text>-</number:text>
      <number:number number:decimal-places="0" number:min-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number number:decimal-places="2" number:min-decimal-places="2" number:min-integer-digits="1" number:grouping="true"/>
      <number:text> </number:text>
    </number:number-style>
    <number:number-style style:name="N38P1">
      <number:text>-</number:text>
      <number:number number:decimal-places="2" number:min-decimal-places="2" number:min-integer-digits="1" number:grouping="true"/>
      <number:text> </number:text>
    </number:number-style>
    <number:number-style style:name="N3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Moeda_32_2" style:display-name="Moeda 2" style:family="table-cell" style:data-style-name="N37">
      <style:table-cell-properties style:vertical-align="automatic" fo:background-color="transparent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V_237_rgula" style:display-name="Vírgula" style:family="table-cell" style:data-style-name="N38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</office:styles>
  <office:automatic-styles>
    <style:page-layout style:name="pm1">
      <style:page-layout-properties fo:margin-top="0.315354330708661in" fo:margin-bottom="0.315354330708661in" fo:margin-left="0.118110236220472in" fo:margin-right="0.118110236220472in" style:print-orientation="landscape" style:print-page-order="ttb" style:first-page-number="continue" style:scale-to="65%" style:table-centering="horizontal" style:print="objects charts drawings"/>
      <style:header-style>
        <style:header-footer-properties fo:min-height="0.78740157480315in" fo:margin-left="0.118110236220472in" fo:margin-right="0.118110236220472in" fo:margin-bottom="0in"/>
      </style:header-style>
      <style:footer-style>
        <style:header-footer-properties fo:min-height="0.0783464566929134in" fo:margin-left="0.118110236220472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7</meta:generator>
    <dc:title/>
    <dc:description/>
    <dc:subject/>
    <meta:initial-creator>Denilson Candeia do Amaral</meta:initial-creator>
    <dc:creator>Flavio Siqueira Da Silva</dc:creator>
    <meta:creation-date>2020-03-10T13:47:06Z</meta:creation-date>
    <dc:date>2026-08-11T18:32:46Z</dc:date>
    <meta:editing-cycles>1</meta:editing-cycles>
  </office:meta>
</office:document-meta>
</file>