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F" svg:font-family="F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" style:family="table-cell" style:parent-style-name="Default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Normal_32_2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80808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Excel_BuiltIn_Neutra" style:data-style-name="N0">
      <style:table-cell-properties fo:border-top="thin solid #000000" fo:border-bottom="thin solid #000000" fo:border-left="none" fo:border-right="thin solid #000000" style:vertical-align="middle" fo:wrap-option="wrap" fo:background-color="#FFFF00" style:repeat-content="false"/>
      <style:paragraph-properties fo:text-align="center"/>
      <style:text-properties fo:color="#80808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Excel_BuiltIn_Neutra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80808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Normal_32_2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80808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00" style:font-name="Arial1" style:font-name-asian="Arial1" style:font-name-complex="Arial1" fo:font-size="11pt" style:font-size-asian="11pt" style:font-size-complex="11pt"/>
    </style:style>
    <style:style style:name="ce21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F" style:font-name-asian="F" style:font-name-complex="F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00604166666667cm"/>
    </style:style>
    <style:style style:name="co2" style:family="table-column">
      <style:table-column-properties fo:break-before="auto" style:column-width="6.29708333333333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8.44020833333333cm"/>
    </style:style>
    <style:style style:name="co6" style:family="table-column">
      <style:table-column-properties fo:break-before="auto" style:column-width="9.78958333333333cm"/>
    </style:style>
    <style:style style:name="co7" style:family="table-column">
      <style:table-column-properties fo:break-before="auto" style:column-width="8.069791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60.75pt" style:use-optimal-row-height="fals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75pt" style:use-optimal-row-height="true" fo:break-before="auto"/>
    </style:style>
    <style:style style:name="ro8" style:family="table-row">
      <style:table-row-properties style:row-height="45pt" style:use-optimal-row-height="true" fo:break-before="auto"/>
    </style:style>
    <style:style style:name="ro9" style:family="table-row">
      <style:table-row-properties style:row-height="59.25pt" style:use-optimal-row-height="true" fo:break-before="auto"/>
    </style:style>
    <style:style style:name="ro10" style:family="table-row">
      <style:table-row-properties style:row-height="150pt" style:use-optimal-row-height="true" fo:break-before="auto"/>
    </style:style>
    <style:style style:name="ro11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a_Afastamentos" table:style-name="ta1">
        <table:table-column table:style-name="co1" table:default-cell-style-name="ce15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number-columns-repeated="2" table:default-cell-style-name="ce6"/>
        <table:table-column table:style-name="co8" table:number-columns-repeated="1016" table:default-cell-style-name="ce6"/>
        <table:table-column table:style-name="co9" table:number-columns-repeated="15360" table:default-cell-style-name="ce3"/>
        <table:table-row table:style-name="ro1">
          <table:table-cell office:value-type="string" table:number-columns-spanned="8" table:number-rows-spanned="1" table:style-name="ce16">
            <text:p>Membros que obtiveram a autorização para afastamento</text:p>
            <draw:frame draw:z-index="2" draw:id="id1" draw:style-name="a1" draw:name="Figura 3" svg:x="0.16535in" svg:y="0.21654in" svg:width="3.18661in" svg:height="0.3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6"/>
          <table:covered-table-cell>
            <draw:frame draw:z-index="1" draw:id="id0" draw:style-name="a0" draw:name="Figura 2" svg:x="1.82756in" svg:y="0.07756in" svg:width="1.21339in" svg:height="0.61378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number-columns-repeated="248" table:style-name="ce2"/>
          <table:table-cell table:number-columns-repeated="16128" table:style-name="ce3"/>
        </table:table-row>
        <table:table-row table:style-name="ro2">
          <table:table-cell office:value-type="string" table:number-columns-spanned="1" table:number-rows-spanned="2" table:style-name="ce17">
            <text:p>Nº MPRJ</text:p>
          </table:table-cell>
          <table:table-cell office:value-type="string" table:number-columns-spanned="1" table:number-rows-spanned="2" table:style-name="ce18">
            <text:p>REQUERENTE</text:p>
          </table:table-cell>
          <table:table-cell office:value-type="string" table:number-columns-spanned="1" table:number-rows-spanned="2" table:style-name="ce18">
            <text:p>TIPO DE PEDIDO</text:p>
          </table:table-cell>
          <table:table-cell office:value-type="string" table:number-columns-spanned="1" table:number-rows-spanned="2" table:style-name="ce18">
            <text:p>DURAÇÃO</text:p>
          </table:table-cell>
          <table:table-cell office:value-type="string" table:number-columns-spanned="1" table:number-rows-spanned="2" table:style-name="ce18">
            <text:p>PERÍODO</text:p>
          </table:table-cell>
          <table:table-cell office:value-type="string" table:number-columns-spanned="1" table:number-rows-spanned="2" table:style-name="ce19">
            <text:p>MOTIVAÇÃO DO AFASTAMENTO</text:p>
          </table:table-cell>
          <table:table-cell office:value-type="string" table:number-columns-spanned="1" table:number-rows-spanned="2" table:style-name="ce18">
            <text:p>CURSO</text:p>
          </table:table-cell>
          <table:table-cell office:value-type="string" table:number-columns-spanned="1" table:number-rows-spanned="2" table:style-name="ce19">
            <text:p>SITUAÇÃO PERANTE O CSMP</text:p>
          </table:table-cell>
          <table:table-cell table:style-name="ce4"/>
          <table:table-cell table:number-columns-repeated="247" table:style-name="ce2"/>
          <table:table-cell table:number-columns-repeated="16128" table:style-name="ce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"/>
          <table:table-cell table:number-columns-repeated="1015" table:style-name="ce6"/>
          <table:table-cell table:number-columns-repeated="15360"/>
        </table:table-row>
        <table:table-row table:style-name="ro4">
          <table:table-cell office:value-type="string" table:style-name="ce7">
            <text:p>2017.00523229</text:p>
          </table:table-cell>
          <table:table-cell office:value-type="string" table:style-name="ce8">
            <text:p>RODRIGO DE FIGUEIREDO GUIMARÃES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ANOS E 10 DIAS</text:p>
          </table:table-cell>
          <table:table-cell office:value-type="string" table:style-name="ce8">
            <text:p>25 DE SETEMBRO DE 2017 A 24 DE SETEMBRO DE 2019; 22 A 31 DE MAIO DE 2021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CIÊNCIAS JURÍDICO-POLÍTICAS</text:p>
          </table:table-cell>
          <table:table-cell office:value-type="string" table:style-name="ce8">
            <text:p>FINALIZADO</text:p>
          </table:table-cell>
          <table:table-cell table:number-columns-repeated="1016" table:style-name="ce6"/>
          <table:table-cell table:number-columns-repeated="15360"/>
        </table:table-row>
        <table:table-row table:style-name="ro5">
          <table:table-cell office:value-type="string" table:style-name="ce7">
            <text:p>2019.00838978</text:p>
          </table:table-cell>
          <table:table-cell office:value-type="string" table:style-name="ce8">
            <text:p>GUILHERME MAGALHÃES MARTINS</text:p>
          </table:table-cell>
          <table:table-cell office:value-type="string" table:style-name="ce8">
            <text:p>PARCIAL</text:p>
          </table:table-cell>
          <table:table-cell office:value-type="string" table:style-name="ce8">
            <text:p>64 DIAS</text:p>
          </table:table-cell>
          <table:table-cell office:value-type="string" table:style-name="ce8">
            <text:p>15 a 30.10.2019; 15 a 30.04.2020; 15 a 30.10.2020 e 15 a 30.05.2021</text:p>
          </table:table-cell>
          <table:table-cell office:value-type="string" table:style-name="ce8">
            <text:p>AFASTAMENTO PARCIAL PARA FREQUENTAR CURSO DE PÓS-DOUTORADO</text:p>
          </table:table-cell>
          <table:table-cell office:value-type="string" table:style-name="ce8">
            <text:p>CURSO DE PÓS-DOUTORADO EM DIREITO COMERCIAL</text:p>
          </table:table-cell>
          <table:table-cell office:value-type="string" table:style-name="ce8">
            <text:p>FINALIZADO</text:p>
          </table:table-cell>
          <table:table-cell table:number-columns-repeated="1016" table:style-name="ce6"/>
          <table:table-cell table:number-columns-repeated="15360"/>
        </table:table-row>
        <table:table-row table:style-name="ro4">
          <table:table-cell office:value-type="string" table:style-name="ce7">
            <text:p>2019.00972536</text:p>
          </table:table-cell>
          <table:table-cell office:value-type="string" table:style-name="ce8">
            <text:p>ALBERTO FLORES CAMARG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0 DIAS</text:p>
          </table:table-cell>
          <table:table-cell office:value-type="string" table:style-name="ce8">
            <text:p>1º A 30 DE NOVEMBRO DE 2019</text:p>
          </table:table-cell>
          <table:table-cell office:value-type="string" table:style-name="ce8">
            <text:p>AFASTAMENTO PARA ELABORAÇÃO DE TRABALHO DE CONCLUSÃO DE CURSO OU EQUIVALENTE</text:p>
          </table:table-cell>
          <table:table-cell office:value-type="string" table:style-name="ce8">
            <text:p>PÓS-GRADUÇÃO LATO SENSO EM POLÍTICAS PÚBLICAS DO RIO DE JANEIRO</text:p>
          </table:table-cell>
          <table:table-cell office:value-type="string" table:style-name="ce8">
            <text:p>FINALIZADO</text:p>
          </table:table-cell>
          <table:table-cell table:number-columns-repeated="1016" table:style-name="ce6"/>
          <table:table-cell table:number-columns-repeated="15360"/>
        </table:table-row>
        <table:table-row table:style-name="ro4">
          <table:table-cell office:value-type="string" table:style-name="ce7">
            <text:p>2019.01020779</text:p>
          </table:table-cell>
          <table:table-cell office:value-type="string" table:style-name="ce8">
            <text:p>CAROLINA MARIA GURGEL SENR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0 DIAS</text:p>
          </table:table-cell>
          <table:table-cell office:value-type="string" table:style-name="ce8">
            <text:p>01 DE NOVEMBRO A 02 DE DEZEMBRO DE 2019</text:p>
          </table:table-cell>
          <table:table-cell office:value-type="string" table:style-name="ce8">
            <text:p>AFASTAMENTO PARA ELABORAÇÃO DE TRABALHO DE CONCLUSÃO DE CURSO OU EQUIVALENTE</text:p>
          </table:table-cell>
          <table:table-cell office:value-type="string" table:style-name="ce8">
            <text:p>PÓS-GRADUÇÃO LATO SENSO EM POLÍTICAS PÚBLICAS DO RIO DE JANEIRO</text:p>
          </table:table-cell>
          <table:table-cell office:value-type="string" table:style-name="ce8">
            <text:p>FINALIZADO</text:p>
          </table:table-cell>
          <table:table-cell table:number-columns-repeated="1016" table:style-name="ce6"/>
          <table:table-cell table:number-columns-repeated="15360"/>
        </table:table-row>
        <table:table-row table:style-name="ro4">
          <table:table-cell office:value-type="string" table:style-name="ce7">
            <text:p>2019.01088401</text:p>
          </table:table-cell>
          <table:table-cell office:value-type="string" table:style-name="ce8">
            <text:p>MARCELE MOREIRA TAVARES NAVEG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0 DIAS</text:p>
          </table:table-cell>
          <table:table-cell office:value-type="string" table:style-name="ce8">
            <text:p>15 DE NOVEMBRO A 14 DE DEZEMBRO DE 2019</text:p>
          </table:table-cell>
          <table:table-cell office:value-type="string" table:style-name="ce8">
            <text:p>AFASTAMENTO PARA ELABORAÇÃO DE TRABALHO DE CONCLUSÃO DE CURSO OU EQUIVALENTE</text:p>
          </table:table-cell>
          <table:table-cell office:value-type="string" table:style-name="ce8">
            <text:p>PÓS-GRADUÇÃO LATO SENSO EM POLÍTICAS PÚBLICAS DO RIO DE JANEIRO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1117000</text:p>
          </table:table-cell>
          <table:table-cell office:value-type="string" table:style-name="ce8">
            <text:p>GUILHERME EUGÊNIO DE VASCONCELLOS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4 MESES E 22 DIAS</text:p>
          </table:table-cell>
          <table:table-cell office:value-type="string" table:style-name="ce8">
            <text:p>02 DE MARÇO A 24 DE JULHO DE 2020</text:p>
          </table:table-cell>
          <table:table-cell office:value-type="string" table:style-name="ce8">
            <text:p>AFASTAMENTO PARA FREQUENTAR CURSO DE PÓS-GRADUAÇÃO LATO SENSU</text:p>
          </table:table-cell>
          <table:table-cell office:value-type="string" table:style-name="ce8">
            <text:p>CURSO SUPERIOR DE INTELIGÊNCIA ESTRATÉGICA (CSIE -2020)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1183451</text:p>
          </table:table-cell>
          <table:table-cell office:value-type="string" table:style-name="ce8">
            <text:p>MARCOS MORAES FAGUNDES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MÊS</text:p>
          </table:table-cell>
          <table:table-cell office:value-type="string" table:style-name="ce8">
            <text:p>1º A 31 DE DEZEMBRO DE 2019</text:p>
          </table:table-cell>
          <table:table-cell office:value-type="string" table:style-name="ce8">
            <text:p>AFASTAMENTO PARA ELABORAÇÃO DE TRABALHO DE CONCLUSÃO DE CURSO OU EQUIVALENTE</text:p>
          </table:table-cell>
          <table:table-cell office:value-type="string" table:style-name="ce8">
            <text:p>PÓS-GRADUAÇÃO LATO SENSO EM POLÍTICAS PÚBLICAS DO RIO DE JANEIRO - IEP-MPRJ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1247630</text:p>
          </table:table-cell>
          <table:table-cell office:value-type="string" table:style-name="ce8">
            <text:p>FRANCISCO DE ASSIS MACHADO CARDOS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6 DIAS</text:p>
          </table:table-cell>
          <table:table-cell office:value-type="string" table:style-name="ce8">
            <text:p>15 A 31 DE JANEIRO DE 2020</text:p>
          </table:table-cell>
          <table:table-cell office:value-type="string" table:style-name="ce8">
            <text:p>AFASTAMENTO PARA CURSO DE ESPECIALIZAÇÃO</text:p>
          </table:table-cell>
          <table:table-cell office:value-type="string" table:style-name="ce8">
            <text:p>CRIMEN ORGANIZADO, CORRUPCIÓN Y TERRORISMO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1240723</text:p>
          </table:table-cell>
          <table:table-cell office:value-type="string" table:style-name="ce8">
            <text:p>ALEXANDER VÉRAS VIEIR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1 DIAS</text:p>
          </table:table-cell>
          <table:table-cell office:value-type="string" table:style-name="ce8">
            <text:p>13 DE JANEIRO A 02 DE FEVEREIRO DE 2020</text:p>
          </table:table-cell>
          <table:table-cell office:value-type="string" table:style-name="ce8">
            <text:p>AFASTAMENTO PARA CURSO DE ESPECIALIZAÇÃO</text:p>
          </table:table-cell>
          <table:table-cell office:value-type="string" table:style-name="ce8">
            <text:p>CRIMEN ORGANIZADO, CORRUPCIÓN Y TERRORISMO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8.00036874</text:p>
          </table:table-cell>
          <table:table-cell office:value-type="string" table:style-name="ce9">
            <text:p>LEONARDO CUÑA DE SOUZA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 ANOS</text:p>
          </table:table-cell>
          <table:table-cell office:value-type="string" table:style-name="ce9">
            <text:p>08 DE JANEIRO DE 2019 A 25 DE JULHO DE 2020; SUSPENSO A PARTIR DO DIA 26 DE JULHO DE 2020;</text:p>
          </table:table-cell>
          <table:table-cell office:value-type="string" table:style-name="ce9">
            <text:p>AFASTAMENTO PARA FREQUENTAR CURSO DE DOUTORADO</text:p>
          </table:table-cell>
          <table:table-cell office:value-type="string" table:style-name="ce9">
            <text:p>DOUTORADO EM ANÁLISE ECONÔMICA DO DIREITO E POLÍTICAS PÚBLICAS</text:p>
          </table:table-cell>
          <table:table-cell office:value-type="string" table:style-name="ce10">
            <text:p>SUSPENS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6">
          <table:table-cell office:value-type="string" table:style-name="ce7">
            <text:p>2019.00406728</text:p>
          </table:table-cell>
          <table:table-cell office:value-type="string" table:style-name="ce9">
            <text:p>GUSTAVO TEIXEIRA NACARATH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11 MESES E 14 DIAS</text:p>
          </table:table-cell>
          <table:table-cell office:value-type="string" table:style-name="ce9">
            <text:p>16 DE SETEMBRO DE 2019 A 31 DE AGOSTO DE 2020; (SUSPENSO A PARTIR DO DIA 01.09.2020); ANTECIPAÇÃO DO TERMO FINAL DE AFASTAMENTO PARA 1º DE SETEMBRO DE 2020</text:p>
          </table:table-cell>
          <table:table-cell office:value-type="string" table:style-name="ce9">
            <text:p>AFASTAMENTO PARA FREQUENTAR CURSO DE MESTRADO</text:p>
          </table:table-cell>
          <table:table-cell office:value-type="string" table:style-name="ce9">
            <text:p>MESTRADO EM DIREITO ADMINISTRATIVO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7.01104085</text:p>
          </table:table-cell>
          <table:table-cell office:value-type="string" table:style-name="ce9">
            <text:p>DANIEL MARONES DE GUSMÃO CAMPOS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1 ANO</text:p>
          </table:table-cell>
          <table:table-cell office:value-type="string" table:style-name="ce9">
            <text:p>08 DE JANEIRO DE 2018 A 07 DE JANEIRO DE 2019</text:p>
          </table:table-cell>
          <table:table-cell office:value-type="string" table:style-name="ce9">
            <text:p>AFASTAMENTO PARA FREQUENTAR CURSO DE MESTRADO</text:p>
          </table:table-cell>
          <table:table-cell office:value-type="string" table:style-name="ce9">
            <text:p>MESTRADO EM PRÁTICA DE CONSERVAÇÃO DA BIODIVERSIDADE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7.00609036</text:p>
          </table:table-cell>
          <table:table-cell office:value-type="string" table:style-name="ce9">
            <text:p>SÁVIO RENATO BITTENCOURT SOARES SILVA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1 ANO E 10 MESES</text:p>
          </table:table-cell>
          <table:table-cell office:value-type="string" table:style-name="ce9">
            <text:p>JANEIRO DE 2018 A OUTUBRO DE 2019</text:p>
          </table:table-cell>
          <table:table-cell office:value-type="string" table:style-name="ce9">
            <text:p>AFASTAMENTO PARA FREQUENTAR CURSO DE MESTRADO</text:p>
          </table:table-cell>
          <table:table-cell office:value-type="string" table:style-name="ce9">
            <text:p>MESTRADO EM DIREITO DAS CRIANÇAS, FAMÍLIA E SUCESSÕES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7.00686643</text:p>
          </table:table-cell>
          <table:table-cell office:value-type="string" table:style-name="ce9">
            <text:p>PEDRO EULARINO TEIXEIRA SIMÃO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 ANOS</text:p>
          </table:table-cell>
          <table:table-cell office:value-type="string" table:style-name="ce9">
            <text:p>25 DE SETEMBRO DE 2017 A 25 DE SETEMBRO DE 2019</text:p>
          </table:table-cell>
          <table:table-cell office:value-type="string" table:style-name="ce9">
            <text:p>AFASTAMENTO PARA FREQUENTAR CURSO DE MESTRADO</text:p>
          </table:table-cell>
          <table:table-cell office:value-type="string" table:style-name="ce9">
            <text:p>MESTRADO EM DIREITO E CIÊNCIA JURÍDICA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1158253</text:p>
          </table:table-cell>
          <table:table-cell office:value-type="string" table:style-name="ce9">
            <text:p>CAREN SAISSE VILLARDI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1 DIAS</text:p>
          </table:table-cell>
          <table:table-cell office:value-type="string" table:style-name="ce9">
            <text:p>13 DE JANEIRO A 02 DE FEVEREIRO DE 2020</text:p>
          </table:table-cell>
          <table:table-cell office:value-type="string" table:style-name="ce9">
            <text:p>AFASTAMENTO PARA CURSO DE ESPECIALIZAÇÃO</text:p>
          </table:table-cell>
          <table:table-cell office:value-type="string" table:style-name="ce9">
            <text:p>CRIMEN ORGANIZADO, CORRUPCIÓN Y TERRORISMO</text:p>
          </table:table-cell>
          <table:table-cell office:value-type="string" table:style-name="ce9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1012304</text:p>
          </table:table-cell>
          <table:table-cell office:value-type="string" table:style-name="ce9">
            <text:p>ERICA ROGAR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3 MESES</text:p>
          </table:table-cell>
          <table:table-cell office:value-type="string" table:style-name="ce9">
            <text:p>AGOSTO A OUTUBRO DE 2020</text:p>
          </table:table-cell>
          <table:table-cell office:value-type="string" table:style-name="ce9">
            <text:p>AFASTAMENTO PARA ELABORAÇÃO DE DISSERTAÇÃO DE MESTRADO</text:p>
          </table:table-cell>
          <table:table-cell office:value-type="string" table:style-name="ce9">
            <text:p>MESTRADO PROFISSIONAL EM ATENÇÃO PSICOSSOCIAL</text:p>
          </table:table-cell>
          <table:table-cell office:value-type="string" table:style-name="ce9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7.00675745</text:p>
          </table:table-cell>
          <table:table-cell office:value-type="string" table:style-name="ce9">
            <text:p>RAMON LEITE DE CARVALHO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 ANOS</text:p>
          </table:table-cell>
          <table:table-cell office:value-type="string" table:style-name="ce9">
            <text:p>25 DE SETEMBRO DE 2017 A 24 DE SETEMBRO DE 2019</text:p>
          </table:table-cell>
          <table:table-cell office:value-type="string" table:style-name="ce9">
            <text:p>AFASTAMENTO PARA FREQUENTAR CURSO DE MESTRADO</text:p>
          </table:table-cell>
          <table:table-cell office:value-type="string" table:style-name="ce9">
            <text:p>MESTRADO EM CIÊNCIAS JURÍDICO-POLÍTICAS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0389235</text:p>
          </table:table-cell>
          <table:table-cell office:value-type="string" table:style-name="ce9">
            <text:p>ERIKA DA ROCHA FIGUEIREDO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 MESES</text:p>
          </table:table-cell>
          <table:table-cell office:value-type="string" table:style-name="ce11">
            <text:p>01 DE OUTUBRO A 30 DE NOVEMBRO DE 2019</text:p>
          </table:table-cell>
          <table:table-cell office:value-type="string" table:style-name="ce9">
            <text:p>AFASTAMENTO PARA FREQUENTAR CURSO DE DOUTORADO</text:p>
          </table:table-cell>
          <table:table-cell office:value-type="string" table:style-name="ce9">
            <text:p>DOUTORADO EM CIÊNCIAS JURÍDICO CRIMINAIS</text:p>
          </table:table-cell>
          <table:table-cell office:value-type="string" table:style-name="ce9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0803938</text:p>
          </table:table-cell>
          <table:table-cell office:value-type="string" table:style-name="ce9">
            <text:p>CLÁUDIA PEREIRA CALDAS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13 DIAS</text:p>
          </table:table-cell>
          <table:table-cell office:value-type="string" table:style-name="ce9">
            <text:p>29 DE SETEMBRO A 11 DE OUTUBRO DE 2019</text:p>
          </table:table-cell>
          <table:table-cell office:value-type="string" table:style-name="ce9">
            <text:p>AFASTAMENTO PARA CURSO DE ESPECIALIZAÇÃO</text:p>
          </table:table-cell>
          <table:table-cell office:value-type="string" table:style-name="ce9">
            <text:p>CURSO DE EFETIVIDADE DOS DIREITOS FUNDAMENTAIS NA ERA GLOBAL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9.00301587</text:p>
          </table:table-cell>
          <table:table-cell office:value-type="string" table:style-name="ce9">
            <text:p>JÚLIA VALENTE MORAES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3 MESES</text:p>
          </table:table-cell>
          <table:table-cell office:value-type="string" table:style-name="ce9">
            <text:p>AGOSTO A OUTUBRO DE 2019</text:p>
          </table:table-cell>
          <table:table-cell office:value-type="string" table:style-name="ce9">
            <text:p>AFASTAMENTO PARA ELABORAÇÃO DE DISSERTAÇÃO DE MESTRADO</text:p>
          </table:table-cell>
          <table:table-cell office:value-type="string" table:style-name="ce9">
            <text:p>MESTRADO EM ADMINISTRAÇÃO PÚBLICA</text:p>
          </table:table-cell>
          <table:table-cell office:value-type="string" table:style-name="ce9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7">
          <table:table-cell office:value-type="string" table:style-name="ce7">
            <text:p>2018.00400221</text:p>
          </table:table-cell>
          <table:table-cell office:value-type="string" table:style-name="ce9">
            <text:p>FREDERICO RANGEL DE ALBERNAZ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 ANOS</text:p>
          </table:table-cell>
          <table:table-cell office:value-type="string" table:style-name="ce9">
            <text:p>OUTUBRO DE 2019 A 16 DE MARÇO DE 2020; (SUSPENSO NO PERÍODO DE MARÇO A SETEMBRO) SETEMBRO DE 2020 A 03 DE JANEIRO DE 2021; 14 DE JANEIRO DE 2021 A 25 DE MARÇO DE 2022; 26 DE MARÇO A 26 DE JULHO DE 2022;</text:p>
          </table:table-cell>
          <table:table-cell office:value-type="string" table:style-name="ce9">
            <text:p>AFASTAMENTO PARA FREQUENTAR CURSO DE DOUTORADO</text:p>
          </table:table-cell>
          <table:table-cell office:value-type="string" table:style-name="ce9">
            <text:p>DOUTORADO EM DIREITO</text:p>
          </table:table-cell>
          <table:table-cell office:value-type="string" table:style-name="ce21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3">
          <table:table-cell office:value-type="string" table:style-name="ce7">
            <text:p>2018.00719477</text:p>
          </table:table-cell>
          <table:table-cell office:value-type="string" table:style-name="ce9">
            <text:p>RICARDO CAMPANELLE PLETSCH</text:p>
          </table:table-cell>
          <table:table-cell office:value-type="string" table:style-name="ce9">
            <text:p>INTEGRAL</text:p>
          </table:table-cell>
          <table:table-cell office:value-type="string" table:style-name="ce9">
            <text:p>2 ANOS</text:p>
          </table:table-cell>
          <table:table-cell office:value-type="string" table:style-name="ce9">
            <text:p>OUTUBRO DE 2019 A SETEMBRO DE 2021</text:p>
          </table:table-cell>
          <table:table-cell office:value-type="string" table:style-name="ce9">
            <text:p>AFASTAMENTO PARA CURSO DE ESPECIALIZAÇÃO</text:p>
          </table:table-cell>
          <table:table-cell office:value-type="string" table:style-name="ce9">
            <text:p>DOUTORADO EM DIREITO</text:p>
          </table:table-cell>
          <table:table-cell office:value-type="string" table:style-name="ce9">
            <text:p>INDEFERI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12">
            <text:p>2020.00521107</text:p>
          </table:table-cell>
          <table:table-cell office:value-type="string" table:style-name="ce13">
            <text:p>ALBERTO FLORES CAMARGO</text:p>
          </table:table-cell>
          <table:table-cell office:value-type="string" table:style-name="ce13">
            <text:p>INTEGRAL</text:p>
          </table:table-cell>
          <table:table-cell office:value-type="string" table:style-name="ce13">
            <text:p>3 MESES</text:p>
          </table:table-cell>
          <table:table-cell office:value-type="string" table:style-name="ce13">
            <text:p>10 DE SETEMBRO A 08 DE DEZEMBRO DE 2020</text:p>
          </table:table-cell>
          <table:table-cell office:value-type="string" table:style-name="ce13">
            <text:p>AFASTAMENTO PARA ELABORAÇÃO DE DISSERTAÇÃO DE MESTRADO</text:p>
          </table:table-cell>
          <table:table-cell office:value-type="string" table:style-name="ce13">
            <text:p>MESTRADO EM DIREITO</text:p>
          </table:table-cell>
          <table:table-cell office:value-type="string" table:style-name="ce13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29523.2020-50 (MPRJ Nº 2020.00968859)</text:p>
          </table:table-cell>
          <table:table-cell office:value-type="string" table:style-name="ce8">
            <text:p>ANA GABRIELA FERNANDES BLACKER ESPOZEL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E 10 MESES</text:p>
          </table:table-cell>
          <table:table-cell office:value-type="string" table:style-name="ce8">
            <text:p>AGOSTO DE 2021 A MAIO DE 2023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ASTER OF LAW (GÊNERO, DIREITO INTERNACIONAL E INTERNACIONAL COMPARADO)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12">
            <text:p>20.22.0001.0006109.2021-76 (MPRJ nº 2021.00131367)</text:p>
          </table:table-cell>
          <table:table-cell office:value-type="string" table:style-name="ce13">
            <text:p>ALEXANDER VÉRAS VIEIRA</text:p>
          </table:table-cell>
          <table:table-cell office:value-type="string" table:style-name="ce13">
            <text:p>INTEGRAL</text:p>
          </table:table-cell>
          <table:table-cell office:value-type="string" table:style-name="ce13">
            <text:p>3 MESES</text:p>
          </table:table-cell>
          <table:table-cell office:value-type="string" table:style-name="ce13">
            <text:p>MAIO A JULHO DE 2021</text:p>
          </table:table-cell>
          <table:table-cell office:value-type="string" table:style-name="ce13">
            <text:p>AFASTAMENTO PARA ELABORAÇÃO DE DISSERTAÇÃO DE MESTRADO</text:p>
          </table:table-cell>
          <table:table-cell office:value-type="string" table:style-name="ce13">
            <text:p>MESTRADO EM ESTRATEGIAS ANTICORRUPCIÓN Y POLÍTICAS DE INTEGRIDAD</text:p>
          </table:table-cell>
          <table:table-cell office:value-type="string" table:style-name="ce13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07510.2021-79 (MPRJ nº 2021.00142774)</text:p>
          </table:table-cell>
          <table:table-cell office:value-type="string" table:style-name="ce8">
            <text:p>FRANCISCO DE ASSIS MACHADO CARDOS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 MESES</text:p>
          </table:table-cell>
          <table:table-cell office:value-type="string" table:style-name="ce8">
            <text:p>ABRIL A JUNHO DE 2022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DERECHO PENAL Y PROCESAL PENAL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12">
            <text:p>20.22.0001.0040738.2021-76 (MPRJ nº 2021.00738791)</text:p>
          </table:table-cell>
          <table:table-cell office:value-type="string" table:style-name="ce13">
            <text:p>BRUNO CORRÊA GANGONI</text:p>
          </table:table-cell>
          <table:table-cell office:value-type="string" table:style-name="ce13">
            <text:p>INTEGRAL</text:p>
          </table:table-cell>
          <table:table-cell office:value-type="string" table:style-name="ce13">
            <text:p>10 DIAS</text:p>
          </table:table-cell>
          <table:table-cell office:value-type="string" table:style-name="ce13">
            <text:p>12 A 22 DE NOVEMBRO DE 2021</text:p>
          </table:table-cell>
          <table:table-cell office:value-type="string" table:style-name="ce13">
            <text:p>AFASTAMENTO PARA CURSO DE ESPECIALIZAÇÃO</text:p>
          </table:table-cell>
          <table:table-cell office:value-type="string" table:style-name="ce13">
            <text:p>PROJETO SISTEMA DE BIOMETRIA MÓVEL PARA PARCEIROS ESTRANGEIROS (MBS-FP)</text:p>
          </table:table-cell>
          <table:table-cell office:value-type="string" table:style-name="ce13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12">
            <text:p>20.22.0001.0056854.2021-86 (MPRJ nº 2021.00959923)</text:p>
          </table:table-cell>
          <table:table-cell office:value-type="string" table:style-name="ce13">
            <text:p>JOÃO CARLOS MENDES DE ABREU</text:p>
          </table:table-cell>
          <table:table-cell office:value-type="string" table:style-name="ce13">
            <text:p>INTEGRAL</text:p>
          </table:table-cell>
          <table:table-cell office:value-type="string" table:style-name="ce13">
            <text:p>3 MESES</text:p>
          </table:table-cell>
          <table:table-cell office:value-type="string" table:style-name="ce13">
            <text:p>ABRIL, MAIO E JUNHO DE 2022</text:p>
          </table:table-cell>
          <table:table-cell office:value-type="string" table:style-name="ce13">
            <text:p>AFASTAMENTO PARA ELABORAÇÃO DE DISSERTAÇÃO DE MESTRADO</text:p>
          </table:table-cell>
          <table:table-cell office:value-type="string" table:style-name="ce13">
            <text:p>MESTRADO EM DIREITO PROCESSUAL</text:p>
          </table:table-cell>
          <table:table-cell office:value-type="string" table:style-name="ce13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59917.2021-29 (MPRJ nº 2021.00967930)</text:p>
          </table:table-cell>
          <table:table-cell office:value-type="string" table:style-name="ce8">
            <text:p>ANDRÉ FARAH ALVES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E 3 MESES</text:p>
          </table:table-cell>
          <table:table-cell office:value-type="string" table:style-name="ce8">
            <text:p>DEZEMBRO DE 2022 A FEVEREIRO DE 2024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DOUTORADO EM DIREITO PÚBLICO</text:p>
          </table:table-cell>
          <table:table-cell office:value-type="string" table:style-name="ce8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20092.2022-56 (MPRJ nº 2022.00306663)</text:p>
          </table:table-cell>
          <table:table-cell office:value-type="string" table:style-name="ce8">
            <text:p>SIMONE SIBILIO DO NASCIMENT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1 DIAS</text:p>
          </table:table-cell>
          <table:table-cell office:value-type="string" table:style-name="ce8">
            <text:p>20 DE JUNHO A 01 DE JULHO DE 2022</text:p>
          </table:table-cell>
          <table:table-cell office:value-type="string" table:style-name="ce8">
            <text:p>AFASTAMENTO PARA MINISTRAR AULA</text:p>
          </table:table-cell>
          <table:table-cell office:value-type="string" table:style-name="ce8">
            <text:p>NOVAS PERSPECTIVAS SOBRE O COMBATE AO CRIME ORGANIZADO NO CONTEXTO EUROPEU E LATINOAMERICANO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21691.2022-48 (MPRJ nº 2022.00334413)</text:p>
          </table:table-cell>
          <table:table-cell office:value-type="string" table:style-name="ce8">
            <text:p>ROSANA BARBOSA CIPRIANO DE SOUZ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2 DIAS</text:p>
          </table:table-cell>
          <table:table-cell office:value-type="string" table:style-name="ce8">
            <text:p>10 A 22 DE JUNHO DE 2022</text:p>
          </table:table-cell>
          <table:table-cell office:value-type="string" table:style-name="ce8">
            <text:p>AFASTAMENTO PARA CURSO DE ESPECIALIZAÇÃO</text:p>
          </table:table-cell>
          <table:table-cell office:value-type="string" table:style-name="ce8">
            <text:p>ESTRATÉGIAS ACUSATÓRIAS E PREVENTIVAS PARA O COMBATE DE VIOLÊNCIA SEXUAL E DOMÉSTICA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33190.2022-72 (MPRJ nº 2022.00502383)</text:p>
          </table:table-cell>
          <table:table-cell office:value-type="string" table:style-name="ce8">
            <text:p>DENISE PIERI PEÇANHA PITTA</text:p>
          </table:table-cell>
          <table:table-cell office:value-type="string" table:style-name="ce8">
            <text:p>PARCIAL</text:p>
          </table:table-cell>
          <table:table-cell office:value-type="string" table:style-name="ce8">
            <text:p>20 DIAS</text:p>
          </table:table-cell>
          <table:table-cell office:value-type="string" table:style-name="ce8">
            <text:p>04 A 14 DE JULHO DE 2022; 16 A 26 DE JANEIRO DE 2023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SEGURANÇA, DIREITO PENAL E DIREITOS HUMANOS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34854.2022-55 (MPRJ nº 2022.00606727)</text:p>
          </table:table-cell>
          <table:table-cell office:value-type="string" table:style-name="ce8">
            <text:p>EDUARDO RODRIGUES CAMPOS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1 DIAS</text:p>
          </table:table-cell>
          <table:table-cell office:value-type="string" table:style-name="ce8">
            <text:p>19 A 30 DE SETEMBRO DE 2022</text:p>
          </table:table-cell>
          <table:table-cell office:value-type="string" table:style-name="ce8">
            <text:p>AFASTAMENTO PARA CURSO DE ESPECIALIZAÇÃO</text:p>
          </table:table-cell>
          <table:table-cell office:value-type="string" table:style-name="ce8">
            <text:p>ESTÁGIO ESPECIAL DE INTELIGÊNCIA (EEI)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52681.2022-40 (MPRJ nº 2022.00825206)</text:p>
          </table:table-cell>
          <table:table-cell office:value-type="string" table:style-name="ce8">
            <text:p>LUCIANA DE JORGE GOUVÊ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MÊS</text:p>
          </table:table-cell>
          <table:table-cell office:value-type="string" table:style-name="ce8">
            <text:p>NOVEMBRO DE 2022</text:p>
          </table:table-cell>
          <table:table-cell office:value-type="string" table:style-name="ce8">
            <text:p>AFASTAMENTO PARA ELABORAÇÃO DE TRABALHO DE CONCLUSÃO DE CURSO OU EQUIVALENTE</text:p>
          </table:table-cell>
          <table:table-cell office:value-type="string" table:style-name="ce8">
            <text:p>PÓS-GRADUAÇÃO EM POLÍTICAS PÚBLICAS E TUTELA COLETICA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58015.2022-67 (MPRJ nº 2022.00904895)</text:p>
          </table:table-cell>
          <table:table-cell office:value-type="string" table:style-name="ce8">
            <text:p>VIVIANE ALVES SANTOS SILVA</text:p>
          </table:table-cell>
          <table:table-cell office:value-type="string" table:style-name="ce8">
            <text:p>PARCIAL</text:p>
          </table:table-cell>
          <table:table-cell office:value-type="string" table:style-name="ce8">
            <text:p>2 ANOS</text:p>
          </table:table-cell>
          <table:table-cell office:value-type="string" table:style-name="ce8">
            <text:p>19 DE OUTUBRO DE 2022 A 18 DE OUTUBRO DE 2024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POLÍTICAS PÚBLICAS E FORMAÇÃO HUMANA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9">
          <table:table-cell office:value-type="string" table:style-name="ce7">
            <text:p>20.22.0001.0059867.2022-18 (MPRJ nº 2022.00931705)</text:p>
          </table:table-cell>
          <table:table-cell office:value-type="string" table:style-name="ce8">
            <text:p>KARINA PUPPIN MOREIRA DA SILV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7 DIAS</text:p>
          </table:table-cell>
          <table:table-cell office:value-type="string" table:style-name="ce8">
            <text:p>01 A 15 DE NOVEMBRO DE 2022;</text:p>
            <text:p><text:span text:style-name="T2">(SUSPENSO NO DIA 16 DE NOVEMBRO DE 2022)</text:span>;</text:p>
            <text:p>17 A 30 DE NOVEMBRO DE 2022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JUSTIÇA E SEGURANÇA</text:p>
          </table:table-cell>
          <table:table-cell office:value-type="string" table:style-name="ce14">
            <text:p>AGUARDANDO CUMPRIMENTO DO ART. 9º, DA DELIBERAÇÃO CSMP Nº 72/2019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69120.2022-59 (MPRJ nº 2022.01055455)</text:p>
          </table:table-cell>
          <table:table-cell office:value-type="string" table:style-name="ce8">
            <text:p>CARLA CARRUBB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ANOS E 2 MESES</text:p>
          </table:table-cell>
          <table:table-cell office:value-type="string" table:style-name="ce8">
            <text:p>MARÇO A NOVEMBRO DE 2023;</text:p>
            <text:p>MARÇO A JUNHO DE 2024;</text:p>
            <text:p>FEVEREIRO A DEZEMBRO DE 2026;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DOUTORADO EM SAÚDE PÚBLICA</text:p>
          </table:table-cell>
          <table:table-cell office:value-type="string" table:style-name="ce14">
            <text:p>AFAST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7">
          <table:table-cell office:value-type="string" table:style-name="ce7">
            <text:p>20.22.0001.0069613.2022-37 (MPRJ nº 2022.01060723)</text:p>
          </table:table-cell>
          <table:table-cell office:value-type="string" table:style-name="ce8">
            <text:p>LUCIANA PEREIRA GRUMBACH CARVALH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MESES E 25 DIAS</text:p>
          </table:table-cell>
          <table:table-cell office:value-type="string" table:style-name="ce8">
            <text:p>01 DE AGOSTO A 30 DE SETEMBRO DE 2023;</text:p>
            <text:p><text:span text:style-name="T3">(SUSPENSO NO DIA 01 DE OUTUBRO DE 2023);</text:span></text:p>
            <text:p>02 A 23 DE OUTUBRO DE 2023;</text:p>
            <text:p><text:span text:style-name="T3">(SUSPENSO DO DIA 24 a 26 DE OUTUBRO DE 2023);</text:span></text:p>
            <text:p>27 A 31 DE OUTUBRO DE 2023;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DIREITO PÚBLICO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70384.2022-75 (MPRJ nº 2022.01073048)</text:p>
          </table:table-cell>
          <table:table-cell office:value-type="string" table:style-name="ce8">
            <text:p>ELIANE DE LIMA PEREIR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ANOS E 4 MESES</text:p>
          </table:table-cell>
          <table:table-cell office:value-type="string" table:style-name="ce8">
            <text:p>MARÇO DE 2023 A FEVEREIRO DE 2025;</text:p>
            <text:p>FEVEREIRO A MAIO DE 2026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DOUTORADO EM DIREITO CONSTITUCIONAL E TEORIA DO ESTADO</text:p>
          </table:table-cell>
          <table:table-cell office:value-type="string" table:style-name="ce14">
            <text:p>AGUARDANDO CUMPRIMENTO DO ART. 9º, DA DELIBERAÇÃO CSMP Nº 72/2019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17.00698665</text:p>
          </table:table-cell>
          <table:table-cell office:value-type="string" table:style-name="ce8">
            <text:p>DIOGO ERTHAL ALVES DA COST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0 DIAS</text:p>
          </table:table-cell>
          <table:table-cell office:value-type="string" table:style-name="ce8">
            <text:p>01 A 10 DE FEVEREIRO DE 2023</text:p>
          </table:table-cell>
          <table:table-cell office:value-type="string" table:style-name="ce8">
            <text:p>AFASTAMENTO PARA DEFENDER DISSERTAÇÃO DE MESTRADO</text:p>
          </table:table-cell>
          <table:table-cell office:value-type="string" table:style-name="ce8">
            <text:p>MESTRADO EM DIREITO E CIÊNCIA JURÍDICA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33190.2022-72 (MPRJ nº 2022.00502383)</text:p>
          </table:table-cell>
          <table:table-cell office:value-type="string" table:style-name="ce8">
            <text:p>DENISE PIERI PEÇANHA PITT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 MESES</text:p>
          </table:table-cell>
          <table:table-cell office:value-type="string" table:style-name="ce8">
            <text:p>01 DE MARÇO A 31 DE MAIO DE 2023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SEGURANÇA, DIREITO PENAL E DIREITOS HUMANOS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6">
          <table:table-cell office:value-type="string" table:style-name="ce7">
            <text:p>20.22.0001.0003174.2023-66 (MPRJ nº 2023.00039911)</text:p>
          </table:table-cell>
          <table:table-cell office:value-type="string" table:style-name="ce8">
            <text:p>SIMONE SIBILIO DO NASCIMENT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5 DIAS</text:p>
          </table:table-cell>
          <table:table-cell office:value-type="string" table:style-name="ce8">
            <text:p>05 A 10 DE MARÇO DE 2023</text:p>
          </table:table-cell>
          <table:table-cell office:value-type="string" table:style-name="ce8">
            <text:p>AFASTAMENTO PARA CERIMÔNIA DE PREMIAÇÃO</text:p>
          </table:table-cell>
          <table:table-cell office:value-type="string" table:style-name="ce8">
            <text:p>CERIMÔNIA DE PREMIAÇÃO INTERNATIONAL WOMEN OF COURAGE – IWOC E DO PROGRAMA IVLP – INTERNATIONAL VISITOR LEADERSHIP PROGRAM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06818.2023-36 (MPRJ nº 2023.00094964)</text:p>
          </table:table-cell>
          <table:table-cell office:value-type="string" table:style-name="ce8">
            <text:p>ELISA MARIA AZEVEDO MACEDO BARBOS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0 MESES</text:p>
          </table:table-cell>
          <table:table-cell office:value-type="string" table:style-name="ce8">
            <text:p>MARÇO DE 2023 A DEZEMBRO DE 2023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SAÚDE PÚBLICA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10111.2023-74 (MPRJ nº 2023.00142505)</text:p>
          </table:table-cell>
          <table:table-cell office:value-type="string" table:style-name="ce8">
            <text:p>MÁRCIA LUSTOSA CARREIR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 MESES</text:p>
          </table:table-cell>
          <table:table-cell office:value-type="string" table:style-name="ce8">
            <text:p>MAIO A JULHO DE 2023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PROFISSIONAL EM ATENÇÃO PSICOSSOCIAL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6">
          <table:table-cell office:value-type="string" table:style-name="ce7">
            <text:p>20.22.0001.0015179.2023-08 (MPRJ nº 2023.00217984)</text:p>
          </table:table-cell>
          <table:table-cell office:value-type="string" table:style-name="ce8">
            <text:p>DENISE FREITAS FABIÃO GUASQUE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9 MESES E 9 DIAS</text:p>
          </table:table-cell>
          <table:table-cell office:value-type="string" table:style-name="ce8">
            <text:p>MAIO A JULHO DE 2023;</text:p>
            <text:p>22 DE JANEIRO DE 2024 A 31 DE JULHO DE 2025;</text:p>
            <text:p><text:span text:style-name="T3">(CANCELAMENTO A PARTIR DE 01 DE AGOSTO DE 2025)</text:span>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DOUTORADO EM DIREITO ROMANO</text:p>
          </table:table-cell>
          <table:table-cell office:value-type="string" table:style-name="ce14">
            <text:p>AGUARDANDO CUMPRIMENTO DO ART. 9º, DA DELIBERAÇÃO CSMP Nº 72/2019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21823.2023-70 (MPRJ nº 2023.00318899)</text:p>
          </table:table-cell>
          <table:table-cell office:value-type="string" table:style-name="ce8">
            <text:p>VANESSA DE JESUS TANAN HORTEG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MÊS</text:p>
          </table:table-cell>
          <table:table-cell office:value-type="string" table:style-name="ce8">
            <text:p>JUNHO DE 2023</text:p>
          </table:table-cell>
          <table:table-cell office:value-type="string" table:style-name="ce8">
            <text:p>AFASTAMENTO PARA ELABORAÇÃO DE TRABALHO DE CONCLUSÃO DE CURSO OU EQUIVALENTE</text:p>
          </table:table-cell>
          <table:table-cell office:value-type="string" table:style-name="ce8">
            <text:p>PÓS-GRADUAÇÃO EM DIREITO PROCESSUAL CIVIL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24800.2023-07 (MPRJ nº 2023.00365576)</text:p>
          </table:table-cell>
          <table:table-cell office:value-type="string" table:style-name="ce8">
            <text:p>CLÁUDIA TÜRNER PEREIRA DUARTE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1 MESES</text:p>
          </table:table-cell>
          <table:table-cell office:value-type="string" table:style-name="ce8">
            <text:p>31 DE JULHO DE 2023 A 30 DE JUNHO DE 2024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PROGRAMA LL.M.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31486.2023-02 (MPRJ nº 2023.00472305)</text:p>
          </table:table-cell>
          <table:table-cell office:value-type="string" table:style-name="ce8">
            <text:p>ANABELLE MACEDO SILV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ANOS</text:p>
          </table:table-cell>
          <table:table-cell office:value-type="string" table:style-name="ce8">
            <text:p>OUTUBRO DE 2023 A SETEMBRO DE 2025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DOUTORADO EM SAÚDE COLETIVA</text:p>
          </table:table-cell>
          <table:table-cell office:value-type="string" table:style-name="ce22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42504.2023-15 (MPRJ nº 2023.00682464)</text:p>
          </table:table-cell>
          <table:table-cell office:value-type="string" table:style-name="ce8">
            <text:p>MICHELLE BRUNO RIBEIR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4 MESES</text:p>
          </table:table-cell>
          <table:table-cell office:value-type="string" table:style-name="ce8">
            <text:p>MARÇO A JUNHO DE 2024</text:p>
          </table:table-cell>
          <table:table-cell office:value-type="string" table:style-name="ce8">
            <text:p>AFASTAMENTO PARA ELABORAÇÃO DE TESE DE DOUTORADO</text:p>
          </table:table-cell>
          <table:table-cell office:value-type="string" table:style-name="ce8">
            <text:p>PROGRAMA DE PÓS-GRADUAÇÃO EM DIREITO, INSTITUIÇÕES E NEGÓCIOS (PPGDIN)</text:p>
          </table:table-cell>
          <table:table-cell office:value-type="string" table:style-name="ce22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45805.2023-31 (MPRJ nº 2023.00745808)</text:p>
          </table:table-cell>
          <table:table-cell office:value-type="string" table:style-name="ce8">
            <text:p>ROBSON RENAULT GODINH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2 DIAS</text:p>
          </table:table-cell>
          <table:table-cell office:value-type="string" table:style-name="ce8">
            <text:p>6 A 17 DE NOVEMBRO DE 2023</text:p>
          </table:table-cell>
          <table:table-cell office:value-type="string" table:style-name="ce8">
            <text:p>AFASTAMENTO PARA MINISTRAR AULA/PALESTRA</text:p>
          </table:table-cell>
          <table:table-cell office:value-type="string" table:style-name="ce8">
            <text:p>MINISTRAR PALESTRAS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6">
          <table:table-cell office:value-type="string" table:style-name="ce7">
            <text:p>20.22.0001.0073584.2023-02 (MPRJ nº 2023.01206226)</text:p>
          </table:table-cell>
          <table:table-cell office:value-type="string" table:style-name="ce8">
            <text:p>ALEXANDER VÉRAS VIEIR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E 11 MESES</text:p>
          </table:table-cell>
          <table:table-cell office:value-type="string" table:style-name="ce8">
            <text:p>ABRIL A JULHO DE 2024;</text:p>
            <text:p>OUTUBRO DE 2024 A JULHO DE 2025;</text:p>
            <text:p>OUTUBRO DE 2025 A JUNHO DE 2026;</text:p>
            <text:p><text:span text:style-name="T3">(SUSPENSO A CONTAR DE 01 DE JULHO DE 2026)</text:span>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PROGRAMA DE DOUTORADO ESTADO DE DIREITO E GOVERNANÇA GLOBAL</text:p>
          </table:table-cell>
          <table:table-cell office:value-type="string" table:style-name="ce14">
            <text:p>SUSPENS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10">
          <table:table-cell office:value-type="string" table:style-name="ce7">
            <text:p>20.22.0001.0000518.2024-92 (MPRJ nº 2024.01281480)</text:p>
          </table:table-cell>
          <table:table-cell office:value-type="string" table:style-name="ce8">
            <text:p>SIMONE SIBILIO DO NASCIMENT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1 MÊS E 15 DIAS</text:p>
          </table:table-cell>
          <table:table-cell office:value-type="string" table:style-name="ce8">
            <text:p>MARÇO A 03 DE SETEMBRO DE 2024;</text:p>
            <text:p><text:span text:style-name="T3">(SUSPENSO DO DIA 04 A 06 DE SETEMBRO DE 2024);</text:span></text:p>
            <text:p>07 DE SETEMBRO A 21 DE NOVEMBRO DE 2024;</text:p>
            <text:p><text:span text:style-name="T3">(SUSPENSO NO DIA 22 DE NOVEMBRO DE 2024);</text:span></text:p>
            <text:p>23 DE NOVEMBRO DE 2024 A 16 DE JANEIRO DE 2025;</text:p>
            <text:p><text:span text:style-name="T3">(SUSPENSO A CONTAR DO DIA 17 DE JANEIRO DE 2025);</text:span></text:p>
            <text:p>02 DE JANEIRO A 01 DE ABRIL DE 2026;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TEORIA DO ESTADO E DIREITO CONSTITUCIONAL</text:p>
          </table:table-cell>
          <table:table-cell office:value-type="string" table:style-name="ce22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02581.2024-69 (MPRJ nº 2024.00014572)</text:p>
          </table:table-cell>
          <table:table-cell office:value-type="string" table:style-name="ce8">
            <text:p>GUSTAVO LIVIO DINIGRE PINT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 MESES</text:p>
          </table:table-cell>
          <table:table-cell office:value-type="string" table:style-name="ce8">
            <text:p>FEVEREIRO A ABRIL DE 2024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DIREITO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07646.2024-84 (MPRJ nº 2024.00096943)</text:p>
          </table:table-cell>
          <table:table-cell office:value-type="string" table:style-name="ce8">
            <text:p>DENISE PIERI PEÇANHA PITTA</text:p>
          </table:table-cell>
          <table:table-cell office:value-type="string" table:style-name="ce8">
            <text:p>PARCIAL</text:p>
          </table:table-cell>
          <table:table-cell office:value-type="string" table:style-name="ce8">
            <text:p>11 DIAS</text:p>
          </table:table-cell>
          <table:table-cell office:value-type="string" table:style-name="ce8">
            <text:p>11 A 22 DE MARÇO DE 2024</text:p>
          </table:table-cell>
          <table:table-cell office:value-type="string" table:style-name="ce8">
            <text:p>AFASTAMENTO PARA FREQUENTAR SEMINÁRIO DE PESQUISA</text:p>
          </table:table-cell>
          <table:table-cell office:value-type="string" table:style-name="ce8">
            <text:p>SEMINÁRIO DE PESQUISA – CURSO SUPERIOR EM DIREITO ESPANHOL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29343.2024-48 (MPRJ nº 2024.00420292)</text:p>
          </table:table-cell>
          <table:table-cell office:value-type="string" table:style-name="ce8">
            <text:p>HELENO RIBEIRO PEREIRA NUNES FILH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E 7 DIAS</text:p>
          </table:table-cell>
          <table:table-cell office:value-type="string" table:style-name="ce8">
            <text:p>23 DE SETEMBRO DE 2024 A 30 DE SETEMBRO DE 2025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ACADÊMICO EM POLÍTICAS PÚBLICAS (MPP)</text:p>
          </table:table-cell>
          <table:table-cell office:value-type="string" table:style-name="ce22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7">
          <table:table-cell office:value-type="string" table:style-name="ce7">
            <text:p>20.22.0001.0029502.2024-23 (MPRJ nº 2024.00420291)</text:p>
          </table:table-cell>
          <table:table-cell office:value-type="string" table:style-name="ce8">
            <text:p>CLÁUDIO CALO SOUSA</text:p>
          </table:table-cell>
          <table:table-cell office:value-type="string" table:style-name="ce8">
            <text:p>PARCIAL</text:p>
          </table:table-cell>
          <table:table-cell office:value-type="string" table:style-name="ce8">
            <text:p>1 MÊS E 23 DIAS</text:p>
          </table:table-cell>
          <table:table-cell office:value-type="string" table:style-name="ce8">
            <text:p>01 A 12 DE JULHO DE 2024;</text:p>
            <text:p>JANEIRO DE 2025;</text:p>
            <text:p>01 A 13 JULHO DE 2025;</text:p>
            <text:p><text:span text:style-name="T3">(SUSPENSO A CONTAR DO DIA 14 DE JULHO DE 2025)</text:span>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SEGURANÇA, DIREITO PENAL E DIREITOS HUMANOS</text:p>
          </table:table-cell>
          <table:table-cell office:value-type="string" table:style-name="ce14">
            <text:p>SUSPENS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43397.2024-54 (MPRJ nº 2024.00641517)</text:p>
          </table:table-cell>
          <table:table-cell office:value-type="string" table:style-name="ce8">
            <text:p>ALBERTO FLORES CAMARG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4 MESES</text:p>
          </table:table-cell>
          <table:table-cell office:value-type="string" table:style-name="ce8">
            <text:p>01 DE AGOSTO A 30 DE NOVEMBRO DE 2024</text:p>
          </table:table-cell>
          <table:table-cell office:value-type="string" table:style-name="ce8">
            <text:p>AFASTAMENTO PARA ELABORAÇÃO DE TESE DE DOUTORADO</text:p>
          </table:table-cell>
          <table:table-cell office:value-type="string" table:style-name="ce8">
            <text:p>PÓS-GRADUAÇÃO EM FILOSOFIA</text:p>
          </table:table-cell>
          <table:table-cell office:value-type="string" table:style-name="ce14">
            <text:p>AGUARDANDO CUMPRIMENTO DO ART. 9º, DA DELIBERAÇÃO CSMP Nº 72/2019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56239.2024-95 (MPRJ nº 2024.00904550)</text:p>
          </table:table-cell>
          <table:table-cell office:value-type="string" table:style-name="ce8">
            <text:p>BRUNO DE SÁ BARCELOS CAVAC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4 MESES</text:p>
          </table:table-cell>
          <table:table-cell office:value-type="string" table:style-name="ce8">
            <text:p>01 DE NOVEMBRO DE 2024 A 28 DE FEVEREIRO DE 2025</text:p>
          </table:table-cell>
          <table:table-cell office:value-type="string" table:style-name="ce8">
            <text:p>AFASTAMENTO PARA ELABORAÇÃO DE TESE DE DOUTORADO</text:p>
          </table:table-cell>
          <table:table-cell office:value-type="string" table:style-name="ce8">
            <text:p>DOUTORADO EM DIREITO</text:p>
          </table:table-cell>
          <table:table-cell office:value-type="string" table:style-name="ce22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62857.2024-83 (MPRJ nº 2024.00949807)</text:p>
          </table:table-cell>
          <table:table-cell office:value-type="string" table:style-name="ce8">
            <text:p>DENISE PIERI PEÇANHA PITT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ANOS</text:p>
          </table:table-cell>
          <table:table-cell office:value-type="string" table:style-name="ce8">
            <text:p>NOVEMBRO DE 2024 A OUTUBRO DE 2026</text:p>
          </table:table-cell>
          <table:table-cell office:value-type="string" table:style-name="ce8">
            <text:p>AFASTAMENTO PARA FREQUENTAR CURSO DE DOUTORADO</text:p>
          </table:table-cell>
          <table:table-cell office:value-type="string" table:style-name="ce8">
            <text:p>PROGRAMA DE DOUTORADO ESTADO DE DIREITO E GOVERNANÇA GLOBAL</text:p>
          </table:table-cell>
          <table:table-cell office:value-type="string" table:style-name="ce14">
            <text:p>AFAST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61833.2024-86 (MPRJ nº 2024.00982069)</text:p>
          </table:table-cell>
          <table:table-cell office:value-type="string" table:style-name="ce8">
            <text:p>VIVIANE ALVES SANTOS SILV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 MESES</text:p>
          </table:table-cell>
          <table:table-cell office:value-type="string" table:style-name="ce8">
            <text:p>19 DE OUTUBRO DE 2024 A 19 DE JANEIRO DE 2025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POLÍTICAS PÚBLICAS E FORMAÇÃO HUMANA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75314.2024-43 (MPRJ Nº 2024.01132669)</text:p>
          </table:table-cell>
          <table:table-cell office:value-type="string" table:style-name="ce8">
            <text:p>LUANA CRUZ CAVALCANTI DE ALBUQUERQUE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3 MESES E 22 DIAS</text:p>
          </table:table-cell>
          <table:table-cell office:value-type="string" table:style-name="ce8">
            <text:p>06 A 18 DE JANEIRO DE 2025;</text:p>
            <text:p>14 A 23 DE MAIO DE 2025;</text:p>
            <text:p>AGOSTO A OUTUBRO DE 2026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CIÊNCIAS JURÍDICAS</text:p>
          </table:table-cell>
          <table:table-cell office:value-type="string" table:style-name="ce14">
            <text:p>AFAST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70158.2024-60 (MPRJ Nº 2024.01081659)</text:p>
          </table:table-cell>
          <table:table-cell office:value-type="string" table:style-name="ce8">
            <text:p>LUIZ FABIÃO GUASQUE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3 MESES</text:p>
          </table:table-cell>
          <table:table-cell office:value-type="string" table:style-name="ce8">
            <text:p>JANEIRO DE 2025 A DEZEMBRO DE 2026</text:p>
          </table:table-cell>
          <table:table-cell office:value-type="string" table:style-name="ce8">
            <text:p>AFASTAMENTO PARA ELABORAÇÃO DE TESE DE DOUTORADO</text:p>
          </table:table-cell>
          <table:table-cell office:value-type="string" table:style-name="ce8">
            <text:p>DOUTORADO EM DIREITO</text:p>
          </table:table-cell>
          <table:table-cell office:value-type="string" table:style-name="ce8">
            <text:p>INDEFERI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82935.2024-13 (MPRJ Nº 2024.01215270)</text:p>
          </table:table-cell>
          <table:table-cell office:value-type="string" table:style-name="ce8">
            <text:p>CAREN SAISSE VILLARDI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 ANO E 1 MÊS</text:p>
          </table:table-cell>
          <table:table-cell office:value-type="string" table:style-name="ce8">
            <text:p>FEVEREIRO A JULHO DE 2025;</text:p>
            <text:p>SETEMBRO DE 2025 A MAIO DE 2026</text:p>
          </table:table-cell>
          <table:table-cell office:value-type="string" table:style-name="ce8">
            <text:p>AFASTAMENTO PARA FREQUENTAR CURSO DE MESTRADO</text:p>
          </table:table-cell>
          <table:table-cell office:value-type="string" table:style-name="ce8">
            <text:p>MESTRADO EM RACIOCÍNIO PROBATÓRIO</text:p>
          </table:table-cell>
          <table:table-cell office:value-type="string" table:style-name="ce14">
            <text:p>AGUARDANDO CUMPRIMENTO DO ART. 9º, DA DELIBERAÇÃO CSMP Nº 72/2019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84703.2024-98 (MPRJ Nº 2024.01240897)</text:p>
          </table:table-cell>
          <table:table-cell office:value-type="string" table:style-name="ce8">
            <text:p>RAQUEL MADRUGA DO NASCIMENTO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2 MESES</text:p>
          </table:table-cell>
          <table:table-cell office:value-type="string" table:style-name="ce8">
            <text:p>21 DE JANEIRO A 20 DE MARÇO DE 2025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DIREITO</text:p>
          </table:table-cell>
          <table:table-cell office:value-type="string" table:style-name="ce8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11153.2025-64 (MPRJ nº 2025.00234196)</text:p>
          </table:table-cell>
          <table:table-cell office:value-type="string" table:style-name="ce8">
            <text:p>FABRÍCIO ROCHA BASTOS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4 DIAS</text:p>
          </table:table-cell>
          <table:table-cell office:value-type="string" table:style-name="ce8">
            <text:p>19 DE MAIO A 02 DE JUNHO DE 2025</text:p>
          </table:table-cell>
          <table:table-cell office:value-type="string" table:style-name="ce8">
            <text:p>AFASTAMENTO PARA MINISTRAR AULA/PALESTRA</text:p>
          </table:table-cell>
          <table:table-cell office:value-type="string" table:style-name="ce8">
            <text:p>PARTICIPAÇÃO PRESENCIAL NA CONDIÇÃO DE PALESTRANTE NO EVENTO DENOMINADO JORNADA EUROPEIA 2025</text:p>
          </table:table-cell>
          <table:table-cell office:value-type="string" table:style-name="ce8">
            <text:p>FINALIZ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8">
          <table:table-cell office:value-type="string" table:style-name="ce7">
            <text:p>20.22.0001.0036905.2025-56 (MPRJ nº 2025.00489290)</text:p>
          </table:table-cell>
          <table:table-cell office:value-type="string" table:style-name="ce8">
            <text:p>DENISE TARIN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10 DIAS</text:p>
          </table:table-cell>
          <table:table-cell office:value-type="string" table:style-name="ce8">
            <text:p>20 A 30 DE JUNHO DE 2025</text:p>
          </table:table-cell>
          <table:table-cell office:value-type="string" table:style-name="ce8">
            <text:p>AFASTAMENTO PARA MINISTRAR AULA/PALESTRA</text:p>
          </table:table-cell>
          <table:table-cell office:value-type="string" table:style-name="ce8">
            <text:p>PARTICIPAR DE EVENTO ORGANIZADO PELO CONSELHO ACADÊMICO DO SISTEMA DAS NAÇÕES UNIDAS (ACUNS)</text:p>
          </table:table-cell>
          <table:table-cell office:value-type="string" table:style-name="ce8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7">
            <text:p>20.22.0001.0036174.2025-05 (MPRJ nº 2025.00463196)</text:p>
          </table:table-cell>
          <table:table-cell office:value-type="string" table:style-name="ce8">
            <text:p>FABÍOLA SOUZA TARDIN COSTA</text:p>
          </table:table-cell>
          <table:table-cell office:value-type="string" table:style-name="ce8">
            <text:p>INTEGRAL</text:p>
          </table:table-cell>
          <table:table-cell office:value-type="string" table:style-name="ce8">
            <text:p>4 MESES</text:p>
          </table:table-cell>
          <table:table-cell office:value-type="string" table:style-name="ce8">
            <text:p>16 DE JULHO A 15 DE NOVEMBRO</text:p>
          </table:table-cell>
          <table:table-cell office:value-type="string" table:style-name="ce8">
            <text:p>AFASTAMENTO PARA ELABORAÇÃO DE DISSERTAÇÃO DE MESTRADO</text:p>
          </table:table-cell>
          <table:table-cell office:value-type="string" table:style-name="ce8">
            <text:p>MESTRADO EM DIREITOS HUMANOS, SEGURANÇA PÚBLICA E DIREITO PENAL</text:p>
          </table:table-cell>
          <table:table-cell office:value-type="string" table:style-name="ce8">
            <text:p>INDEFERI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12">
            <text:p>20.22.0001.0070688.2025-06 (MPRJ nº 2025.01029302)</text:p>
          </table:table-cell>
          <table:table-cell office:value-type="string" table:style-name="ce13">
            <text:p>DOUGLAS MIRANDA MUSSI</text:p>
          </table:table-cell>
          <table:table-cell office:value-type="string" table:style-name="ce13">
            <text:p>INTEGRAL</text:p>
          </table:table-cell>
          <table:table-cell office:value-type="string" table:style-name="ce13">
            <text:p>1 MÊS</text:p>
          </table:table-cell>
          <table:table-cell office:value-type="string" table:style-name="ce13">
            <text:p>07 DE JANEIRO A 06 DE FEVEREIRO DE 2026</text:p>
          </table:table-cell>
          <table:table-cell office:value-type="string" table:style-name="ce13">
            <text:p>AFASTAMENTO PARA CURSO DE ESPECIALIZAÇÃO (CURTA DURAÇÃO)</text:p>
          </table:table-cell>
          <table:table-cell office:value-type="string" table:style-name="ce13">
            <text:p>FUNDAMENTOS CRÍTICOS: DIREITOS HUMANOS COMO PROCESSOS DE LUTA PELA DIGNIDADE</text:p>
          </table:table-cell>
          <table:table-cell office:value-type="string" table:style-name="ce13">
            <text:p>INDEFERI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23">
            <text:p>20.22.0001.0075152.2025-49 (MPRJ nº 2025.01231432)</text:p>
          </table:table-cell>
          <table:table-cell office:value-type="string" table:style-name="ce23">
            <text:p>JOÃO CARLOS MENDES DE ABREU</text:p>
          </table:table-cell>
          <table:table-cell office:value-type="string" table:style-name="ce23">
            <text:p>INTEGRAL</text:p>
          </table:table-cell>
          <table:table-cell office:value-type="string" table:style-name="ce23">
            <text:p>4 MESES</text:p>
          </table:table-cell>
          <table:table-cell office:value-type="string" table:style-name="ce23">
            <text:p>AGOSTO A NOVEMBRO DE 2026</text:p>
          </table:table-cell>
          <table:table-cell office:value-type="string" table:style-name="ce23">
            <text:p>AFASTAMENTO PARA ELABORAÇÃO DE TESE DE DOUTORADO</text:p>
          </table:table-cell>
          <table:table-cell office:value-type="string" table:style-name="ce23">
            <text:p>DOUTORADO EM DIREITO PROCESSUAL</text:p>
          </table:table-cell>
          <table:table-cell office:value-type="string" table:style-name="ce23">
            <text:p>DESISTÊNCIA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23">
            <text:p>20.22.0001.0084290.2025-91 (MPRJ nº 2026.00057690)</text:p>
          </table:table-cell>
          <table:table-cell office:value-type="string" table:style-name="ce23">
            <text:p>GABRIELA DOS SANTOS LUSQUIÑOS</text:p>
          </table:table-cell>
          <table:table-cell office:value-type="string" table:style-name="ce23">
            <text:p>INTEGRAL</text:p>
          </table:table-cell>
          <table:table-cell office:value-type="string" table:style-name="ce23">
            <text:p>9 DIAS</text:p>
          </table:table-cell>
          <table:table-cell office:value-type="string" table:style-name="ce23">
            <text:p>02 A 10 DE FEVEREIRO DE 2026</text:p>
          </table:table-cell>
          <table:table-cell office:value-type="string" table:style-name="ce23">
            <text:p>AFASTAMENTO PARA PARTICIPAÇÃO EM EVENTO</text:p>
          </table:table-cell>
          <table:table-cell office:value-type="string" table:style-name="ce23">
            <text:p>EVENTO GIRLS HUMAN RIGHTS FESTIVAL</text:p>
          </table:table-cell>
          <table:table-cell office:value-type="string" table:style-name="ce24">
            <text:p>AGUARDANDO CUMPRIMENTO DO ART. 9º, DA DELIBERAÇÃO CSMP Nº 72/2019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23">
            <text:p>20.22.0001.0004745.2026-29 (MPRJ nº 2026.00084862)</text:p>
          </table:table-cell>
          <table:table-cell office:value-type="string" table:style-name="ce23">
            <text:p>PEDRO EULARINO TEIXEIRA SIMÃO</text:p>
          </table:table-cell>
          <table:table-cell office:value-type="string" table:style-name="ce23">
            <text:p>INTEGRAL</text:p>
          </table:table-cell>
          <table:table-cell office:value-type="string" table:style-name="ce23">
            <text:p>4 MESES</text:p>
          </table:table-cell>
          <table:table-cell office:value-type="string" table:style-name="ce23">
            <text:p>03 DE AGOSTO A 03 DE DEZEMBRO DE 2026</text:p>
          </table:table-cell>
          <table:table-cell office:value-type="string" table:style-name="ce23">
            <text:p>AFASTAMENTO PARA ELABORAÇÃO DE TESE DE DOUTORADO</text:p>
          </table:table-cell>
          <table:table-cell office:value-type="string" table:style-name="ce23">
            <text:p>CONCENTRAÇÃO CIDADANIA, ESTADO E GLOBALIZAÇÃO</text:p>
          </table:table-cell>
          <table:table-cell office:value-type="string" table:style-name="ce24">
            <text:p>AFAST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4">
          <table:table-cell office:value-type="string" table:style-name="ce23">
            <text:p>20.22.0001.0044237.2026-66 (MPRJ nº 2026.00812997)</text:p>
          </table:table-cell>
          <table:table-cell office:value-type="string" table:style-name="ce23">
            <text:p>RENATA VIEIRA CARBONEL</text:p>
          </table:table-cell>
          <table:table-cell office:value-type="string" table:style-name="ce23">
            <text:p>INTEGRAL</text:p>
          </table:table-cell>
          <table:table-cell office:value-type="string" table:style-name="ce23">
            <text:p>9 DIAS</text:p>
          </table:table-cell>
          <table:table-cell office:value-type="string" table:style-name="ce23">
            <text:p>29 DE JULHO A 07 DE AGOSTO DE 2026</text:p>
          </table:table-cell>
          <table:table-cell office:value-type="string" table:style-name="ce23">
            <text:p>AFASTAMENTO PARA PARTICIPAÇÃO EM EVENTO</text:p>
          </table:table-cell>
          <table:table-cell office:value-type="string" table:style-name="ce23">
            <text:p>EXPOJUD USA</text:p>
          </table:table-cell>
          <table:table-cell office:value-type="string" table:style-name="ce24">
            <text:p>AFASTADO</text:p>
          </table:table-cell>
          <table:table-cell table:number-columns-repeated="248" table:style-name="ce2"/>
          <table:table-cell table:number-columns-repeated="16128" table:style-name="ce3"/>
        </table:table-row>
        <table:table-row table:style-name="ro3">
          <table:table-cell table:number-columns-repeated="8" table:style-name="ce23"/>
          <table:table-cell table:number-columns-repeated="248" table:style-name="ce2"/>
          <table:table-cell table:number-columns-repeated="16128" table:style-name="ce3"/>
        </table:table-row>
        <table:table-row table:number-rows-repeated="2" table:style-name="ro11">
          <table:table-cell table:number-columns-repeated="8" table:style-name="ce6"/>
          <table:table-cell table:number-columns-repeated="248" table:style-name="ce2"/>
          <table:table-cell table:number-columns-repeated="16128" table:style-name="ce3"/>
        </table:table-row>
        <table:table-row table:style-name="ro11">
          <table:table-cell office:value-type="string" table:number-columns-spanned="3" table:number-rows-spanned="1" table:style-name="ce20">
            <text:p>Fonte: Diretoria de Suporte aos Órgãos Colegiados/MPRJ</text:p>
          </table:table-cell>
          <table:covered-table-cell table:number-columns-repeated="2"/>
          <table:table-cell table:number-columns-repeated="5" table:style-name="ce6"/>
          <table:table-cell table:number-columns-repeated="248" table:style-name="ce2"/>
          <table:table-cell table:number-columns-repeated="16128" table:style-name="ce3"/>
        </table:table-row>
        <table:table-row table:style-name="ro11">
          <table:table-cell office:value-type="string" table:number-columns-spanned="3" table:number-rows-spanned="1" table:style-name="ce20">
            <text:p>Data da última atualização: 06/08/2026</text:p>
          </table:table-cell>
          <table:covered-table-cell table:number-columns-repeated="2"/>
          <table:table-cell table:number-columns-repeated="5" table:style-name="ce6"/>
          <table:table-cell table:number-columns-repeated="248" table:style-name="ce2"/>
          <table:table-cell table:number-columns-repeated="16128" table:style-name="ce3"/>
        </table:table-row>
        <table:table-row table:number-rows-repeated="6" table:style-name="ro11">
          <table:table-cell table:style-name="ce15"/>
          <table:table-cell table:number-columns-repeated="1023" table:style-name="ce6"/>
          <table:table-cell table:number-columns-repeated="15360" table:style-name="ce1"/>
        </table:table-row>
        <table:table-row table:number-rows-repeated="104849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F" svg:font-family="F"/>
    <style:font-face style:name="Arial1" svg:font-family="Arial1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text-style style:name="N36P0"/>
    <number:number-style style:name="N36P1">
      <number:text>-</number:text>
      <number:number number:decimal-places="0" number:min-decimal-places="0" number:min-integer-digits="1"/>
    </number:number-style>
    <number:text-style style:name="N36P2"/>
    <number:text-style style:name="N36">
      <number:text-content/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 </number:text>
      <number:number number:decimal-places="2" number:min-decimal-places="2" number:min-integer-digits="1" number:grouping="true"/>
      <number:text> </number:text>
    </number:number-style>
    <number:number-style style:name="N37P1">
      <number:text>  (</number:text>
      <number:number number:decimal-places="2" number:min-decimal-places="2" number:min-integer-digits="1" number:grouping="true"/>
      <number:text>)</number:text>
    </number:number-style>
    <number:text-style style:name="N37P2">
      <number:text>  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 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38P2">
      <number:text>  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$ </number:text>
      <number:number number:decimal-places="2" number:min-decimal-places="2" number:min-integer-digits="1" number:grouping="true"/>
      <number:text> </number:text>
    </number:number-style>
    <number:number-style style:name="N39P1">
      <number:text> $ (</number:text>
      <number:number number:decimal-places="2" number:min-decimal-places="2" number:min-integer-digits="1" number:grouping="true"/>
      <number:text>)</number:text>
    </number:number-style>
    <number:text-style style:name="N39P2">
      <number:text> $ - </number:text>
    </number:text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0P1">
      <number:text> $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40P2">
      <number:text> $ - </number:text>
    </number:text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Accen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style:font-family-generic="swiss"/>
    </style:style>
    <style:style style:name="Accent_32_1_32_5" style:display-name="Accent 1 5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style:font-family-generic="swiss"/>
    </style:style>
    <style:style style:name="Accent_32_1_32_6" style:display-name="Accent 1 6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style:font-family-generic="swiss"/>
    </style:style>
    <style:style style:name="Accent_32_2_32_6" style:display-name="Accent 2 6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style:font-family-generic="swiss"/>
    </style:style>
    <style:style style:name="Accent_32_2_32_7" style:display-name="Accent 2 7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Accent_32_3_32_7" style:display-name="Accent 3 7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Accent_32_3_32_8" style:display-name="Accent 3 8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style:font-family-generic="swiss"/>
    </style:style>
    <style:style style:name="Bad_32_8" style:display-name="Bad 8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style:font-family-generic="swiss"/>
    </style:style>
    <style:style style:name="Bad_32_9" style:display-name="Bad 9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style:font-family-generic="swiss"/>
    </style:style>
    <style:style style:name="Comma" style:family="table-cell" style:data-style-name="N37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omma_32__91_0_93_" style:display-name="Comma [0]" style:family="table-cell" style:data-style-name="N38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urrency" style:family="table-cell" style:data-style-name="N39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urrency_32__91_0_93_" style:display-name="Currency [0]" style:family="table-cell" style:data-style-name="N4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weight="bold" style:font-weight-asian="bold" style:font-weight-complex="bold" style:font-family-generic="swiss"/>
    </style:style>
    <style:style style:name="Error_32_10" style:display-name="Error 10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weight="bold" style:font-weight-asian="bold" style:font-weight-complex="bold" style:font-family-generic="swiss"/>
    </style:style>
    <style:style style:name="Error_32_9" style:display-name="Error 9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weight="bold" style:font-weight-asian="bold" style:font-weight-complex="bold" style:font-family-generic="swiss"/>
    </style:style>
    <style:style style:name="Excel_BuiltIn_Neutra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 style:font-family-generic="swiss"/>
    </style:style>
    <style:style style:name="Footnote_32_10" style:display-name="Footnote 10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 style:font-family-generic="swiss"/>
    </style:style>
    <style:style style:name="Footnote_32_11" style:display-name="Footnote 11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style:font-family-generic="swiss"/>
    </style:style>
    <style:style style:name="Good_32_11" style:display-name="Good 11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style:font-family-generic="swiss"/>
    </style:style>
    <style:style style:name="Good_32_12" style:display-name="Good 12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style:font-family-generic="swiss"/>
    </style:style>
    <style:style style:name="Heading_32_1_32_13" style:display-name="Heading 1 1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style:font-family-generic="swiss"/>
    </style:style>
    <style:style style:name="Heading_32_1_32_14" style:display-name="Heading 1 1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style:font-family-generic="swiss"/>
    </style:style>
    <style:style style:name="Heading_32_12" style:display-name="Heading 1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3" style:display-name="Heading 13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Heading_32_2_32_14" style:display-name="Heading 2 14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Heading_32_2_32_15" style:display-name="Heading 2 15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style:text-underline-style="solid" style:text-underline-type="single" style:font-family-generic="swiss"/>
    </style:style>
    <style:style style:name="Hyperlink_32_15" style:display-name="Hyperlink 15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style:text-underline-style="solid" style:text-underline-type="single" style:font-family-generic="swiss"/>
    </style:style>
    <style:style style:name="Hyperlink_32_16" style:display-name="Hyperlink 16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style:font-family-generic="swiss"/>
    </style:style>
    <style:style style:name="Neutral_32_16" style:display-name="Neutral 16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style:font-family-generic="swiss"/>
    </style:style>
    <style:style style:name="Neutral_32_17" style:display-name="Neutral 17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style:font-family-generic="swiss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style:font-family-generic="swiss"/>
    </style:style>
    <style:style style:name="Note_32_17" style:display-name="Note 17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style:font-family-generic="swiss"/>
    </style:style>
    <style:style style:name="Note_32_18" style:display-name="Note 18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style:font-family-generic="swiss"/>
    </style:style>
    <style:style style:name="Percent" style:family="table-cell" style:data-style-name="N13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Result_32_18" style:display-name="Result 1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Status_32_19" style:display-name="Status 19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Status_32_20" style:display-name="Status 2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_32_20" style:display-name="Text 2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_32_21" style:display-name="Text 2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style:font-family-generic="swiss"/>
    </style:style>
    <style:style style:name="Warning_32_21" style:display-name="Warning 21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style:font-family-generic="swiss"/>
    </style:style>
    <style:style style:name="Warning_32_22" style:display-name="Warning 22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style:font-family-generic="swiss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.5751968503937in" fo:margin-bottom="1.5751968503937in" fo:margin-left="0.511811023622047in" fo:margin-right="0.511811023622047in" style:print-orientation="landscape" style:print-page-order="ttb" style:first-page-number="continue" style:scale-to="27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Renato</meta:initial-creator>
    <dc:creator>Renato Hammer Nunes Ribeiro</dc:creator>
    <meta:creation-date>2019-10-10T01:03:07Z</meta:creation-date>
    <dc:date>2026-08-07T01:52:29Z</dc:date>
    <meta:print-date>2019-11-11T18:45:27Z</meta:print-date>
    <meta:editing-cycles>1</meta:editing-cycles>
    <meta:editing-duration>PT650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