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Normal_32_2"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 style:family="table-cell" style:parent-style-name="Normal_32_2_32_3" style:data-style-name="N0">
      <style:table-cell-properties fo:border="thin solid #000000" style:vertical-align="middle" fo:wrap-option="wrap" fo:background-color="#FFFFFF"/>
      <style:text-properties fo:color="#00B0F0" style:font-name="Arial" style:font-name-asian="Arial" style:font-name-complex="Arial" fo:font-size="10pt" style:font-size-asian="10pt" style:font-size-complex="10pt"/>
    </style:style>
    <style:style style:name="ce4" style:family="table-cell" style:parent-style-name="Normal_32_2_32_3"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5" style:family="table-cell" style:parent-style-name="Normal_32_3" style:data-style-name="N14">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6" style:family="table-cell" style:parent-style-name="Normal_32_2" style:data-style-name="N14">
      <style:table-cell-properties fo:border="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fo:background-color="#FFFFFF"/>
    </style:style>
    <style:style style:name="ce8" style:family="table-cell" style:parent-style-name="Default" style:data-style-name="N0">
      <style:table-cell-properties style:vertical-align="middle" style:repeat-content="false"/>
      <style:paragraph-properties fo:text-align="center"/>
      <style:text-properties fo:color="#FF0000" fo:font-size="16pt" style:font-size-asian="16pt" style:font-size-complex="16pt" fo:font-weight="bold" style:font-weight-asian="bold" style:font-weight-complex="bold"/>
    </style:style>
    <style:style style:name="ce9" style:family="table-cell" style:parent-style-name="Normal_32_3" style:data-style-name="N14">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style>
    <style:style style:name="ce10" style:family="table-cell" style:parent-style-name="Normal_32_2_32_3"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11" style:family="table-cell" style:parent-style-name="Normal_32_2_32_3" style:data-style-name="N0">
      <style:table-cell-properties fo:border="thin solid #000000" style:vertical-align="middle" fo:wrap-option="wrap" fo:background-color="#B9FFB0"/>
      <style:text-properties fo:color="#00B0F0" style:font-name="Arial" style:font-name-asian="Arial" style:font-name-complex="Arial" fo:font-size="10pt" style:font-size-asian="10pt" style:font-size-complex="10pt"/>
    </style:style>
    <style:style style:name="ce12" style:family="table-cell" style:parent-style-name="Normal_32_3" style:data-style-name="N14">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 style:family="table-cell" style:parent-style-name="Default" style:data-style-name="N0">
      <style:table-cell-properties style:vertical-align="middle" style:repeat-content="false"/>
      <style:paragraph-properties fo:text-align="center"/>
    </style:style>
    <style:style style:name="ce14" style:family="table-cell" style:parent-style-name="Normal_32_3"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15" style:family="table-cell" style:parent-style-name="Normal_32_3"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6" style:family="table-cell" style:parent-style-name="Default" style:data-style-name="N0">
      <style:text-properties style:font-name="Arial1" style:font-name-asian="Arial1" style:font-name-complex="Arial1"/>
    </style:style>
    <style:style style:name="ce17" style:family="table-cell" style:parent-style-name="Default" style:data-style-name="N0">
      <style:table-cell-properties style:vertical-align="automatic" style:repeat-content="false"/>
      <style:paragraph-properties fo:text-align="start" fo:margin-left="0cm"/>
    </style:style>
    <style:style style:name="ce18" style:family="table-cell" style:parent-style-name="Default" style:data-style-name="N14"/>
    <style:style style:name="ce19" style:family="table-cell" style:parent-style-name="Normal_32_2_32_3"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20" style:family="table-cell" style:parent-style-name="Porcentagem" style:data-style-name="N13"/>
    <style:style style:name="ce21" style:family="table-cell" style:parent-style-name="Default" style:data-style-name="N0">
      <style:table-cell-properties fo:border="thin solid #000000" style:vertical-align="middle" fo:background-color="#9BC2E6" style:repeat-content="false"/>
      <style:paragraph-properties fo:text-align="center"/>
      <style:text-properties fo:font-size="24pt" style:font-size-asian="24pt" style:font-size-complex="24pt" fo:font-weight="bold" style:font-weight-asian="bold" style:font-weight-complex="bold"/>
    </style:style>
    <style:style style:name="ce22" style:family="table-cell" style:parent-style-name="Normal_32_3" style:data-style-name="N14">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23" style:family="table-cell" style:parent-style-name="Normal_32_3" style:data-style-name="N14">
      <style:table-cell-properties fo:border="thin solid #000000" style:vertical-align="middle" fo:wrap-option="wrap" fo:background-color="#FFFFFF" style:repeat-content="false"/>
      <style:paragraph-properties fo:text-align="center"/>
      <style:text-properties fo:font-weight="bold" style:font-weight-asian="bold" style:font-weight-complex="bold"/>
    </style:style>
    <style:style style:name="ce24" style:family="table-cell" style:parent-style-name="Normal_32_3" style:data-style-name="N14">
      <style:table-cell-properties fo:border="thin solid #000000" style:vertical-align="middle" fo:background-color="#FFFFFF" style:repeat-content="false"/>
      <style:paragraph-properties fo:text-align="center"/>
      <style:text-properties fo:font-weight="bold" style:font-weight-asian="bold" style:font-weight-complex="bold"/>
    </style:style>
    <style:style style:name="ce25" style:family="table-cell" style:parent-style-name="Normal_32_2_32_3" style:data-style-name="N0">
      <style:table-cell-properties style:vertical-align="middle" fo:wrap-option="wrap" fo:background-color="#FFFFFF"/>
      <style:text-properties fo:color="#00B0F0" style:font-name="Arial" style:font-name-asian="Arial" style:font-name-complex="Arial" fo:font-size="10pt" style:font-size-asian="10pt" style:font-size-complex="10pt"/>
    </style:style>
    <style:style style:name="ce26"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fo:color="#808080" fo:font-size="20pt" style:font-size-asian="20pt" style:font-size-complex="20pt" fo:font-weight="bold" style:font-weight-asian="bold" style:font-weight-complex="bold"/>
    </style:style>
    <style:style style:name="ce27" style:family="table-cell" style:parent-style-name="Normal_32_2" style:data-style-name="N0">
      <style:table-cell-properties fo:border="thin solid #000000" style:vertical-align="middle" fo:wrap-option="wrap" fo:background-color="#FFFF00" style:repeat-content="false"/>
      <style:paragraph-properties fo:text-align="center"/>
      <style:text-properties fo:color="#80808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Normal_32_2" style:data-style-name="N0">
      <style:table-cell-properties fo:border="thin solid #000000" style:vertical-align="middle" fo:background-color="#FFFF00" style:repeat-content="false"/>
      <style:paragraph-properties fo:text-align="center"/>
      <style:text-properties fo:color="#808080"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948A54"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948A54"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5.97958333333333cm"/>
    </style:style>
    <style:style style:name="co2" style:family="table-column">
      <style:table-column-properties fo:break-before="auto" style:column-width="7.381875cm"/>
    </style:style>
    <style:style style:name="co3" style:family="table-column">
      <style:table-column-properties fo:break-before="auto" style:column-width="6.50875cm"/>
    </style:style>
    <style:style style:name="co4" style:family="table-column">
      <style:table-column-properties fo:break-before="auto" style:column-width="6.48229166666667cm"/>
    </style:style>
    <style:style style:name="co5" style:family="table-column">
      <style:table-column-properties fo:break-before="auto" style:column-width="3.413125cm"/>
    </style:style>
    <style:style style:name="co6" style:family="table-column">
      <style:table-column-properties fo:break-before="auto" style:column-width="3.06916666666667cm"/>
    </style:style>
    <style:style style:name="co7" style:family="table-column">
      <style:table-column-properties fo:break-before="auto" style:column-width="1.69333333333333cm"/>
    </style:style>
    <style:style style:name="co8" style:family="table-column">
      <style:table-column-properties fo:break-before="auto" style:column-width="5.90020833333333cm"/>
    </style:style>
    <style:style style:name="co9" style:family="table-column">
      <style:table-column-properties fo:break-before="auto" style:column-width="7.858125cm"/>
    </style:style>
    <style:style style:name="co10" style:family="table-column">
      <style:table-column-properties fo:break-before="auto" style:column-width="3.14854166666667cm"/>
    </style:style>
    <style:style style:name="co11" style:family="table-column">
      <style:table-column-properties fo:break-before="auto" style:column-width="3.095625cm"/>
    </style:style>
    <style:style style:name="ro1" style:family="table-row">
      <style:table-row-properties style:row-height="87.75pt" style:use-optimal-row-height="false" fo:break-before="auto"/>
    </style:style>
    <style:style style:name="ro2" style:family="table-row">
      <style:table-row-properties style:row-height="31.5pt" style:use-optimal-row-height="true" fo:break-before="auto"/>
    </style:style>
    <style:style style:name="ro3" style:family="table-row">
      <style:table-row-properties style:row-height="39.75pt" style:use-optimal-row-height="false" fo:break-before="auto"/>
    </style:style>
    <style:style style:name="ro4" style:family="table-row">
      <style:table-row-properties style:row-height="80.25pt" style:use-optimal-row-height="false" fo:break-before="auto"/>
    </style:style>
    <style:style style:name="ro5" style:family="table-row">
      <style:table-row-properties style:row-height="75pt" style:use-optimal-row-height="false" fo:break-before="auto"/>
    </style:style>
    <style:style style:name="ro6" style:family="table-row">
      <style:table-row-properties style:row-height="66.75pt" style:use-optimal-row-height="false" fo:break-before="auto"/>
    </style:style>
    <style:style style:name="ro7" style:family="table-row">
      <style:table-row-properties style:row-height="96pt" style:use-optimal-row-height="false" fo:break-before="auto"/>
    </style:style>
    <style:style style:name="ro8" style:family="table-row">
      <style:table-row-properties style:row-height="127.5pt" style:use-optimal-row-height="true" fo:break-before="auto"/>
    </style:style>
    <style:style style:name="ro9" style:family="table-row">
      <style:table-row-properties style:row-height="94.5pt" style:use-optimal-row-height="false" fo:break-before="auto"/>
    </style:style>
    <style:style style:name="ro10" style:family="table-row">
      <style:table-row-properties style:row-height="90pt" style:use-optimal-row-height="false" fo:break-before="auto"/>
    </style:style>
    <style:style style:name="ro11" style:family="table-row">
      <style:table-row-properties style:row-height="117.75pt" style:use-optimal-row-height="false" fo:break-before="auto"/>
    </style:style>
    <style:style style:name="ro12" style:family="table-row">
      <style:table-row-properties style:row-height="190.5pt" style:use-optimal-row-height="false" fo:break-before="auto"/>
    </style:style>
    <style:style style:name="ro13" style:family="table-row">
      <style:table-row-properties style:row-height="126pt" style:use-optimal-row-height="false" fo:break-before="auto"/>
    </style:style>
    <style:style style:name="ro14" style:family="table-row">
      <style:table-row-properties style:row-height="122.25pt" style:use-optimal-row-height="false" fo:break-before="auto"/>
    </style:style>
    <style:style style:name="ro15" style:family="table-row">
      <style:table-row-properties style:row-height="185.25pt" style:use-optimal-row-height="false" fo:break-before="auto"/>
    </style:style>
    <style:style style:name="ro16" style:family="table-row">
      <style:table-row-properties style:row-height="118.5pt" style:use-optimal-row-height="false" fo:break-before="auto"/>
    </style:style>
    <style:style style:name="ro17" style:family="table-row">
      <style:table-row-properties style:row-height="112.5pt" style:use-optimal-row-height="false" fo:break-before="auto"/>
    </style:style>
    <style:style style:name="ro18" style:family="table-row">
      <style:table-row-properties style:row-height="142.5pt" style:use-optimal-row-height="false" fo:break-before="auto"/>
    </style:style>
    <style:style style:name="ro19" style:family="table-row">
      <style:table-row-properties style:row-height="141pt" style:use-optimal-row-height="false" fo:break-before="auto"/>
    </style:style>
    <style:style style:name="ro20" style:family="table-row">
      <style:table-row-properties style:row-height="123.75pt" style:use-optimal-row-height="false" fo:break-before="auto"/>
    </style:style>
    <style:style style:name="ro21" style:family="table-row">
      <style:table-row-properties style:row-height="158.25pt" style:use-optimal-row-height="false" fo:break-before="auto"/>
    </style:style>
    <style:style style:name="ro22" style:family="table-row">
      <style:table-row-properties style:row-height="103.5pt" style:use-optimal-row-height="false" fo:break-before="auto"/>
    </style:style>
    <style:style style:name="ro23" style:family="table-row">
      <style:table-row-properties style:row-height="124.5pt" style:use-optimal-row-height="false" fo:break-before="auto"/>
    </style:style>
    <style:style style:name="ro24" style:family="table-row">
      <style:table-row-properties style:row-height="192.75pt" style:use-optimal-row-height="false" fo:break-before="auto"/>
    </style:style>
    <style:style style:name="ro25" style:family="table-row">
      <style:table-row-properties style:row-height="199.5pt" style:use-optimal-row-height="false" fo:break-before="auto"/>
    </style:style>
    <style:style style:name="ro26" style:family="table-row">
      <style:table-row-properties style:row-height="127.5pt" style:use-optimal-row-height="false" fo:break-before="auto"/>
    </style:style>
    <style:style style:name="ro27" style:family="table-row">
      <style:table-row-properties style:row-height="140.25pt" style:use-optimal-row-height="false" fo:break-before="auto"/>
    </style:style>
    <style:style style:name="ro28" style:family="table-row">
      <style:table-row-properties style:row-height="159.75pt" style:use-optimal-row-height="false" fo:break-before="auto"/>
    </style:style>
    <style:style style:name="ro29" style:family="table-row">
      <style:table-row-properties style:row-height="114.75pt" style:use-optimal-row-height="true" fo:break-before="auto"/>
    </style:style>
    <style:style style:name="ro30" style:family="table-row">
      <style:table-row-properties style:row-height="114pt" style:use-optimal-row-height="false" fo:break-before="auto"/>
    </style:style>
    <style:style style:name="ro31" style:family="table-row">
      <style:table-row-properties style:row-height="100.5pt" style:use-optimal-row-height="false" fo:break-before="auto"/>
    </style:style>
    <style:style style:name="ro32" style:family="table-row">
      <style:table-row-properties style:row-height="102pt" style:use-optimal-row-height="false" fo:break-before="auto"/>
    </style:style>
    <style:style style:name="ro33" style:family="table-row">
      <style:table-row-properties style:row-height="178.5pt" style:use-optimal-row-height="false" fo:break-before="auto"/>
    </style:style>
    <style:style style:name="ro34" style:family="table-row">
      <style:table-row-properties style:row-height="163.5pt" style:use-optimal-row-height="false" fo:break-before="auto"/>
    </style:style>
    <style:style style:name="ro35" style:family="table-row">
      <style:table-row-properties style:row-height="135.75pt" style:use-optimal-row-height="false" fo:break-before="auto"/>
    </style:style>
    <style:style style:name="ro36" style:family="table-row">
      <style:table-row-properties style:row-height="101.25pt" style:use-optimal-row-height="false" fo:break-before="auto"/>
    </style:style>
    <style:style style:name="ro37" style:family="table-row">
      <style:table-row-properties style:row-height="72pt" style:use-optimal-row-height="false" fo:break-before="auto"/>
    </style:style>
    <style:style style:name="ro38" style:family="table-row">
      <style:table-row-properties style:row-height="85.5pt" style:use-optimal-row-height="false" fo:break-before="auto"/>
    </style:style>
    <style:style style:name="ro39" style:family="table-row">
      <style:table-row-properties style:row-height="128.25pt" style:use-optimal-row-height="false" fo:break-before="auto"/>
    </style:style>
    <style:style style:name="ro40" style:family="table-row">
      <style:table-row-properties style:row-height="146.25pt" style:use-optimal-row-height="false" fo:break-before="auto"/>
    </style:style>
    <style:style style:name="ro41" style:family="table-row">
      <style:table-row-properties style:row-height="137.25pt" style:use-optimal-row-height="false" fo:break-before="auto"/>
    </style:style>
    <style:style style:name="ro42" style:family="table-row">
      <style:table-row-properties style:row-height="139.5pt" style:use-optimal-row-height="false" fo:break-before="auto"/>
    </style:style>
    <style:style style:name="ro43" style:family="table-row">
      <style:table-row-properties style:row-height="144.75pt" style:use-optimal-row-height="false" fo:break-before="auto"/>
    </style:style>
    <style:style style:name="ro44" style:family="table-row">
      <style:table-row-properties style:row-height="153.75pt" style:use-optimal-row-height="false" fo:break-before="auto"/>
    </style:style>
    <style:style style:name="ro45" style:family="table-row">
      <style:table-row-properties style:row-height="108.75pt" style:use-optimal-row-height="false" fo:break-before="auto"/>
    </style:style>
    <style:style style:name="ro46" style:family="table-row">
      <style:table-row-properties style:row-height="15pt" style:use-optimal-row-height="true" fo:break-before="auto"/>
    </style:style>
    <style:style style:name="ro47" style:family="table-row">
      <style:table-row-properties style:row-height="84pt" style:use-optimal-row-height="false" fo:break-before="auto"/>
    </style:style>
    <style:style style:name="ro48" style:family="table-row">
      <style:table-row-properties style:row-height="89.25pt" style:use-optimal-row-height="true" fo:break-before="auto"/>
    </style:style>
    <style:style style:name="ro49" style:family="table-row">
      <style:table-row-properties style:row-height="76.5pt" style:use-optimal-row-height="true" fo:break-before="auto"/>
    </style:style>
    <style:style style:name="ro50" style:family="table-row">
      <style:table-row-properties style:row-height="165.75pt" style:use-optimal-row-height="true" fo:break-before="auto"/>
    </style:style>
    <style:style style:name="ro51" style:family="table-row">
      <style:table-row-properties style:row-height="102pt" style:use-optimal-row-height="true" fo:break-before="auto"/>
    </style:style>
    <style:style style:name="ro52" style:family="table-row">
      <style:table-row-properties style:row-height="140.25pt" style:use-optimal-row-height="true" fo:break-before="auto"/>
    </style:style>
    <style:style style:name="ro53" style:family="table-row">
      <style:table-row-properties style:row-height="255pt" style:use-optimal-row-height="true" fo:break-before="auto"/>
    </style:style>
    <style:style style:name="ro54" style:family="table-row">
      <style:table-row-properties style:row-height="63.75pt" style:use-optimal-row-height="true" fo:break-before="auto"/>
    </style:style>
    <style:style style:name="ro55" style:family="table-row">
      <style:table-row-properties style:row-height="38.25pt" style:use-optimal-row-height="true" fo:break-before="auto"/>
    </style:style>
    <style:style style:name="ro56" style:family="table-row">
      <style:table-row-properties style:row-height="51pt" style:use-optimal-row-height="true" fo:break-before="auto"/>
    </style:style>
    <style:style style:name="ro57" style:family="table-row">
      <style:table-row-properties style:row-height="155.2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draw:stroke="none"/>
    </style:style>
    <style:style style:family="graphic" style:name="a2" style:parent-style-name="Graphics">
      <style:graphic-properties draw:fill="none" fo:clip="rect(0in, 0in, 0in, 0in)" draw:stroke="none"/>
    </style:style>
    <style:style style:family="graphic" style:name="a3"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Finalistico" table:style-name="ta1">
        <table:table-column table:style-name="co1" table:default-cell-style-name="ce1" table:visibility="collapse"/>
        <table:table-column table:style-name="co2" table:default-cell-style-name="ce1"/>
        <table:table-column table:style-name="co3" table:default-cell-style-name="ce17"/>
        <table:table-column table:style-name="co2" table:default-cell-style-name="ce1"/>
        <table:table-column table:style-name="co4" table:default-cell-style-name="ce7"/>
        <table:table-column table:style-name="co5" table:default-cell-style-name="ce1"/>
        <table:table-column table:style-name="co6" table:default-cell-style-name="ce1"/>
        <table:table-column table:style-name="co7" table:number-columns-repeated="16377" table:default-cell-style-name="ce1"/>
        <table:table-row table:style-name="ro1">
          <table:table-cell table:style-name="ce1"/>
          <table:table-cell table:style-name="ce1">
            <draw:frame draw:z-index="2" draw:id="id1" draw:style-name="a1" draw:name="Imagem 4" svg:x="0.04167in" svg:y="0.43763in" svg:width="3.18898in" svg:height="0.3232in" style:rel-width="scale" style:rel-height="scale">
              <draw:image xlink:href="media/image1.png" xlink:type="simple" xlink:show="embed" xlink:actuate="onLoad"/>
              <svg:title/>
              <svg:desc/>
            </draw:frame>
          </table:table-cell>
          <table:table-cell office:value-type="string" table:number-columns-spanned="3" table:number-rows-spanned="1" table:style-name="ce26">
            <text:p>Acompanhamento Indicadores Finalísticos PGA 2026</text:p>
          </table:table-cell>
          <table:covered-table-cell table:number-columns-repeated="2"/>
          <table:table-cell table:style-name="ce1">
            <draw:frame draw:z-index="1" draw:id="id0" draw:style-name="a0" draw:name="Imagem 3" svg:x="0.55208in" svg:y="0.08333in" svg:width="1.70833in" svg:height="0.89583in" style:rel-width="scale" style:rel-height="scale">
              <draw:image xlink:href="media/image2.png" xlink:type="simple" xlink:show="embed" xlink:actuate="onLoad"/>
              <svg:title/>
              <svg:desc>Link para o site da Transparência Ministério Público do Estado do Rio de Janeiro</svg:desc>
            </draw:frame>
          </table:table-cell>
          <table:table-cell table:number-columns-repeated="16378" table:style-name="ce1"/>
        </table:table-row>
        <table:table-row table:style-name="ro2">
          <table:table-cell office:value-type="string" table:number-columns-spanned="7" table:number-rows-spanned="1" table:style-name="ce21">
            <text:p>CONTROLE PGA 2026</text:p>
          </table:table-cell>
          <table:covered-table-cell table:number-columns-repeated="6"/>
          <table:table-cell table:number-columns-repeated="16377" table:style-name="ce1"/>
        </table:table-row>
        <table:table-row table:style-name="ro3">
          <table:table-cell office:value-type="string" table:style-name="ce2">
            <text:p>ÁREA</text:p>
          </table:table-cell>
          <table:table-cell office:value-type="string" table:style-name="ce27">
            <text:p>OBJETIVO ESTRATÉGICO</text:p>
          </table:table-cell>
          <table:table-cell office:value-type="string" table:style-name="ce27">
            <text:p>INICIATIVA ESTRATÉGICA</text:p>
          </table:table-cell>
          <table:table-cell office:value-type="string" table:style-name="ce28">
            <text:p>META(s)</text:p>
          </table:table-cell>
          <table:table-cell office:value-type="string" table:style-name="ce28">
            <text:p>INDICADOR(es)</text:p>
          </table:table-cell>
          <table:table-cell office:value-type="string" table:style-name="ce27">
            <text:p>RESULTADO</text:p>
          </table:table-cell>
          <table:table-cell office:value-type="string" table:style-name="ce27">
            <text:p>DOCUMENTO</text:p>
          </table:table-cell>
          <table:table-cell table:number-columns-repeated="16377" table:style-name="ce1"/>
        </table:table-row>
        <table:table-row table:style-name="ro4">
          <table:table-cell office:value-type="string" table:style-name="ce3">
            <text:p>Cível e P.D.</text:p>
          </table:table-cell>
          <table:table-cell office:value-type="string" table:style-name="ce4">
            <text:p>Assegurar a tutela dos direitos fundamentais de crianças e adolescentes, idosos, incapazes e pessoas com deficiência, na sua transversalidade.</text:p>
          </table:table-cell>
          <table:table-cell office:value-type="string" table:style-name="ce4">
            <text:p>Realizar reuniões com as Instituições que deverão ingressar no MSM 2.0 e consolidar os dados das instituições que não ingressaram para encaminhamento aos CAOs Saúde e Consumidor.</text:p>
          </table:table-cell>
          <table:table-cell office:value-type="string" table:style-name="ce4">
            <text:p>Notificar 100% das Instituições de Saúde Mental informadas pela Secretaria Estadual de Saúde - SES para participação nas duas reuniões que serão realizadas até o dia 30 de agosto de 2026.</text:p>
          </table:table-cell>
          <table:table-cell office:value-type="string" table:style-name="ce4">
            <text:p>Notificação de 100% das Instituições de Saúde Mental informadas pela Secretaria Estadual de Saúde - SES para participação nas duas reuniões que serão realizadas até o dia 30 de agosto de 2026, efetuada? (Sim ou Não).</text:p>
          </table:table-cell>
          <table:table-cell office:value-type="percentage" office:value="1" table:style-name="ce5">
            <text:p>100,00%</text:p>
          </table:table-cell>
          <table:table-cell office:value-type="string" table:style-name="ce6">
            <text:p>PGA 2026</text:p>
          </table:table-cell>
          <table:table-cell table:style-name="ce7"/>
          <table:table-cell table:style-name="ce8"/>
          <table:table-cell table:number-columns-repeated="16375"/>
        </table:table-row>
        <table:table-row table:style-name="ro5">
          <table:table-cell office:value-type="string" table:style-name="ce3">
            <text:p>Cível e P.D.</text:p>
          </table:table-cell>
          <table:table-cell office:value-type="string" table:style-name="ce4">
            <text:p>Assegurar a tutela dos direitos fundamentais de crianças e adolescentes, idosos, incapazes e pessoas com deficiência, na sua transversalidade.</text:p>
          </table:table-cell>
          <table:table-cell office:value-type="string" table:style-name="ce4">
            <text:p>Realizar reuniões com as Instituições que deverão ingressar no MSM 2.0 e consolidar os dados das instituições que não ingressaram para encaminhamento aos CAOs Saúde e Consumidor.</text:p>
          </table:table-cell>
          <table:table-cell office:value-type="string" table:style-name="ce4">
            <text:p>Consolidar os dados, até 30 de outubro, referente à 100 % das instituições que não ingressaram no sistema após a realização das duas reuniões.</text:p>
          </table:table-cell>
          <table:table-cell office:value-type="string" table:style-name="ce4">
            <text:p>Os dados referentes às instituições de Saúde Mental que não ingressaram no sistema, após a realização das duas reuniões, foram consolidados dentro do prazo? (Sim ou Não).</text:p>
          </table:table-cell>
          <table:table-cell office:value-type="percentage" office:value="1" table:style-name="ce5">
            <text:p>100,00%</text:p>
          </table:table-cell>
          <table:table-cell office:value-type="string" table:style-name="ce6">
            <text:p>PGA 2026</text:p>
          </table:table-cell>
          <table:table-cell table:style-name="ce7"/>
          <table:table-cell table:number-columns-repeated="16376" table:style-name="ce1"/>
        </table:table-row>
        <table:table-row table:style-name="ro6">
          <table:table-cell office:value-type="string" table:style-name="ce3">
            <text:p>Cível e P.D.</text:p>
          </table:table-cell>
          <table:table-cell office:value-type="string" table:style-name="ce4">
            <text:p>Assegurar a tutela dos direitos fundamentais de crianças e adolescentes, idosos, incapazes e pessoas com deficiência, na sua transversalidade.</text:p>
          </table:table-cell>
          <table:table-cell office:value-type="string" table:style-name="ce4">
            <text:p>Realizar reuniões com as Instituições que deverão ingressar no MSM 2.0 e consolidar os dados das instituições que não ingressaram para encaminhamento aos CAOs Saúde e Consumidor.</text:p>
          </table:table-cell>
          <table:table-cell office:value-type="string" table:style-name="ce4">
            <text:p>Encaminhar, até 30 de novembro, listagem consolidada aos CAOs Saúde e Consumidor.</text:p>
          </table:table-cell>
          <table:table-cell office:value-type="string" table:style-name="ce4">
            <text:p>O encaminhamento da listagem consolidada aos CAOs Saúde e Consumidor foi realizado dentro do prazo? (Sim ou Não).</text:p>
          </table:table-cell>
          <table:table-cell office:value-type="percentage" office:value="0" table:style-name="ce9">
            <text:p>0,00%</text:p>
          </table:table-cell>
          <table:table-cell office:value-type="string" table:style-name="ce6">
            <text:p>PGA 2026</text:p>
          </table:table-cell>
          <table:table-cell table:style-name="ce7"/>
          <table:table-cell table:number-columns-repeated="16376" table:style-name="ce1"/>
        </table:table-row>
        <table:table-row table:style-name="ro4">
          <table:table-cell office:value-type="string" table:style-name="ce3">
            <text:p>Cível e P.D.</text:p>
          </table:table-cell>
          <table:table-cell office:value-type="string" table:style-name="ce4">
            <text:p>Assegurar a tutela dos direitos fundamentais de crianças e adolescentes, idosos, incapazes e pessoas com deficiência, na sua transversalidade.</text:p>
          </table:table-cell>
          <table:table-cell office:value-type="string" table:style-name="ce4">
            <text:p>Realizar reuniões com as Instituições que deverão ingressar no MSM 2.0 e consolidar os dados das instituições que não ingressaram para encaminhamento aos CAOs Saúde e Consumidor.</text:p>
          </table:table-cell>
          <table:table-cell office:value-type="string" table:style-name="ce4">
            <text:p>Realizar, até 31 de julho de 2026, o levantamento e a consolidação das prestações de contas efetuadas pelos contadores do Conselho Regional de Contabilidade (CRC), referentes a pessoas adultas em situação de curatela.</text:p>
          </table:table-cell>
          <table:table-cell office:value-type="string" table:style-name="ce4">
            <text:p>O levantamento e a consolidação das prestações de contas referentes a pessoas adultas em situação de curatela foram realizados dentro do prazo? (Sim ou Não).</text:p>
          </table:table-cell>
          <table:table-cell office:value-type="percentage" office:value="0" table:style-name="ce9">
            <text:p>0,00%</text:p>
          </table:table-cell>
          <table:table-cell office:value-type="string" table:style-name="ce6">
            <text:p>PGA 2026</text:p>
          </table:table-cell>
          <table:table-cell table:style-name="ce7"/>
          <table:table-cell table:number-columns-repeated="16376" table:style-name="ce1"/>
        </table:table-row>
        <table:table-row table:style-name="ro7">
          <table:table-cell office:value-type="string" table:style-name="ce3">
            <text:p>Cível e P.D.</text:p>
          </table:table-cell>
          <table:table-cell office:value-type="string" table:style-name="ce4">
            <text:p>Assegurar a tutela dos direitos fundamentais de crianças e adolescentes, idosos, incapazes e pessoas com deficiência, na sua transversalidade.</text:p>
          </table:table-cell>
          <table:table-cell office:value-type="string" table:style-name="ce4">
            <text:p>Realizar reuniões com as Instituições que deverão ingressar no MSM 2.0 e consolidar os dados das instituições que não ingressaram para encaminhamento aos CAOs Saúde e Consumidor.</text:p>
          </table:table-cell>
          <table:table-cell office:value-type="string" table:style-name="ce4">
            <text:p>Comunicar, até 31 de agosto, aos Promotores de Justiça orientações sobre os casos de prestação de contas não realizadas pelos contadores do CRC e identificadas pelo CAO Cível PDEF, referentes a pessoas adultas curateladas.</text:p>
          </table:table-cell>
          <table:table-cell office:value-type="string" table:style-name="ce4">
            <text:p>A comunicação aos Promotores de Justiça, com orientações sobre os casos de prestação de contas não realizadas pelos contadores do CRC e identificadas pelo CAO Cível PDEF, referentes a pessoas adultas curateladas, foi realizada dentro do prazo? (Sim ou Não).</text:p>
          </table:table-cell>
          <table:table-cell office:value-type="percentage" office:value="0" table:style-name="ce9">
            <text:p>0,00%</text:p>
          </table:table-cell>
          <table:table-cell office:value-type="string" table:style-name="ce6">
            <text:p>PGA 2026</text:p>
          </table:table-cell>
          <table:table-cell table:style-name="ce7"/>
          <table:table-cell table:number-columns-repeated="16376" table:style-name="ce1"/>
        </table:table-row>
        <table:table-row table:style-name="ro8">
          <table:table-cell office:value-type="string" table:style-name="ce3">
            <text:p>Consumidor, Contribuinnte e P.D.P.</text:p>
          </table:table-cell>
          <table:table-cell office:value-type="string" table:style-name="ce10">
            <text:p>Intensificar a atuação em tutela coletiva assegurando a proteção dos direitos difusos, coletivos e individuais homogêneos.</text:p>
          </table:table-cell>
          <table:table-cell office:value-type="string" table:style-name="ce10">
            <text:p>Pesquisar em banco de dados do TJRJ, utilizando especialmente a ferramenta Lyra, o(s)fornecedor(es) de transporte aéreo mais reclamado(s) em razão da ineficiência dos serviços de atendimento ao cliente (SAC), ocasionando conflitos passíveis de tratamento na tutela coletiva.</text:p>
          </table:table-cell>
          <table:table-cell office:value-type="string" table:style-name="ce10">
            <text:p>Buscar, nos fornecedores mais reclamados do setor de transporte aéreo no estado do Rio de Janeiro, pelo menos um conflito de massa relacionado à ineficiência do serviço de atendimento ao cliente (SAC), com encaminhamento ao órgão de execução com atribuição para a tutela coletiva, até 23.12.26, no sentido que este, caso julgue necessário, instaure procedimento próprio ou ajuíze a ACP cabível.</text:p>
          </table:table-cell>
          <table:table-cell office:value-type="string" table:style-name="ce10">
            <text:p>Percentual de conflitos de massa identificados com o tema proposto e encaminhados aos órgãos de execução.</text:p>
          </table:table-cell>
          <table:table-cell office:value-type="percentage" office:value="0" table:style-name="ce9">
            <text:p>0,00%</text:p>
          </table:table-cell>
          <table:table-cell office:value-type="string" table:style-name="ce6">
            <text:p>PGA 2026</text:p>
          </table:table-cell>
          <table:table-cell table:style-name="ce7"/>
          <table:table-cell table:number-columns-repeated="16376" table:style-name="ce1"/>
        </table:table-row>
        <table:table-row table:style-name="ro9">
          <table:table-cell office:value-type="string" table:style-name="ce11">
            <text:p>Consumidor, Contribuinnte e P.D.P.</text:p>
          </table:table-cell>
          <table:table-cell office:value-type="string" table:style-name="ce4">
            <text:p>Intensificar a atuação em tutela coletiva assegurando a proteção dos direitos difusos, coletivos e individuais homogêneos.</text:p>
          </table:table-cell>
          <table:table-cell office:value-type="string" table:style-name="ce4">
            <text:p>Atuar em prol da melhoria do serviço essencial de fornecimento de água nos cinco municípios com maior número de reclamações, a saber: Rio de Janeiro, São Gonçalo, Maricá, Nova Iguaçu e Duque de Caxias.</text:p>
          </table:table-cell>
          <table:table-cell office:value-type="string" table:style-name="ce4">
            <text:p>Autuar procedimento que tenha por objetivo o acompanhamento do tema em cada um dos cinco municípios mencionados, até 31/12/2026.</text:p>
          </table:table-cell>
          <table:table-cell office:value-type="string" table:style-name="ce4">
            <text:p>Percentual de municípios com procedimento autuado sobre o tema (procedimento em que o nome da concessionária esteja registrado no campo "investigado" ou no campo "personagem/interessado").</text:p>
          </table:table-cell>
          <table:table-cell office:value-type="percentage" office:value="0" table:style-name="ce9">
            <text:p>0,00%</text:p>
          </table:table-cell>
          <table:table-cell office:value-type="string" table:style-name="ce6">
            <text:p>PGA 2026</text:p>
          </table:table-cell>
          <table:table-cell table:style-name="ce7"/>
          <table:table-cell table:number-columns-repeated="16376" table:style-name="ce1"/>
        </table:table-row>
        <table:table-row table:style-name="ro10">
          <table:table-cell office:value-type="string" table:style-name="ce3">
            <text:p>Criminal</text:p>
          </table:table-cell>
          <table:table-cell office:value-type="string" table:style-name="ce10">
            <text:p>Aprimorar a interlocução e a integração entre órgãos da área meio em projetos e processos institucionais.</text:p>
          </table:table-cell>
          <table:table-cell office:value-type="string" table:style-name="ce10">
            <text:p>Promover capacitação aos Promotores de Justiça com atribuição, visando aprimorar conhecimentos técnicos, habilidades de investigação e integração com órgãos parceiros para atuação eficaz no combate às organizações criminosas.</text:p>
          </table:table-cell>
          <table:table-cell office:value-type="string" table:style-name="ce10">
            <text:p>Disponibilizar capacitação para os Promotores de Justiça com atribuição criminal, abordando temas relacionados às melhores técnicas e habilidades de investigação para atuação eficaz no combate às organizações criminosas.</text:p>
          </table:table-cell>
          <table:table-cell office:value-type="string" table:style-name="ce10">
            <text:p>A capacitação foi disponibilizada aos Promotores de Justiça com atribuição criminal, abordando temas aludidos na meta? (Sim ou Não).</text:p>
          </table:table-cell>
          <table:table-cell office:value-type="percentage" office:value="1" table:style-name="ce9">
            <text:p>100,00%</text:p>
          </table:table-cell>
          <table:table-cell office:value-type="string" table:style-name="ce6">
            <text:p>PGA 2026</text:p>
          </table:table-cell>
          <table:table-cell table:style-name="ce7"/>
          <table:table-cell table:number-columns-repeated="16376" table:style-name="ce1"/>
        </table:table-row>
        <table:table-row table:style-name="ro7">
          <table:table-cell office:value-type="string" table:style-name="ce3">
            <text:p>Criminal</text:p>
          </table:table-cell>
          <table:table-cell office:value-type="string" table:style-name="ce10">
            <text:p>Fortalecer o combate ao crime organizado com ênfase no enfrentamento às milícias, tráfico de drogas, corrupção e à lavagem de dinheiro.</text:p>
          </table:table-cell>
          <table:table-cell office:value-type="string" table:style-name="ce10">
            <text:p>Executar o Projeto<text:s/><text:span text:style-name="T3">Conhecendo a sua Comarca</text:span><text:span text:style-name="T1">, com mapeamento dos Centros de Monitoramento e articulação com Instituições parceiras.</text:span></text:p>
          </table:table-cell>
          <table:table-cell office:value-type="string" table:style-name="ce10">
            <text:p>Executar o Projeto<text:s/><text:span text:style-name="T3">Conhecendo a sua Comarca,<text:s/></text:span><text:span text:style-name="T1">até 31/12/2026.</text:span></text:p>
          </table:table-cell>
          <table:table-cell office:value-type="string" table:style-name="ce10">
            <text:p>Projeto<text:s/><text:span text:style-name="T3">Conhecendo a sua Comarca</text:span><text:span text:style-name="T1"><text:s/>foi executado? (Sim ou Não).</text:span></text:p>
          </table:table-cell>
          <table:table-cell office:value-type="percentage" office:value="1" table:style-name="ce9">
            <text:p>100,00%</text:p>
          </table:table-cell>
          <table:table-cell office:value-type="string" table:style-name="ce6">
            <text:p>PGA 2026</text:p>
          </table:table-cell>
          <table:table-cell table:style-name="ce7"/>
          <table:table-cell table:number-columns-repeated="16376" table:style-name="ce1"/>
        </table:table-row>
        <table:table-row table:style-name="ro11">
          <table:table-cell office:value-type="string" table:style-name="ce3">
            <text:p>Criminal</text:p>
          </table:table-cell>
          <table:table-cell office:value-type="string" table:style-name="ce10">
            <text:p>Zelar pela defesa das prerrogativas institucionais visando as garantias do exercício da atividade fim.</text:p>
          </table:table-cell>
          <table:table-cell office:value-type="string" table:style-name="ce10">
            <text:p>Promover a capacitação dos Promotores de Justiça com atribuição criminal visando atuação dentro dos limites de suas atribuições e observando a transversalidade.</text:p>
          </table:table-cell>
          <table:table-cell office:value-type="string" table:style-name="ce10">
            <text:p>Disponibilizar capacitação aos Promotores de Justiça com atribuição, até 31/12/2026.</text:p>
          </table:table-cell>
          <table:table-cell office:value-type="string" table:style-name="ce10">
            <text:p>Capacitação disponibilizada aos Promotores de Justiça com atribuição? (Sim ou Não).</text:p>
          </table:table-cell>
          <table:table-cell office:value-type="percentage" office:value="1" table:style-name="ce9">
            <text:p>100,00%</text:p>
          </table:table-cell>
          <table:table-cell office:value-type="string" table:style-name="ce6">
            <text:p>PGA 2026</text:p>
          </table:table-cell>
          <table:table-cell table:style-name="ce7"/>
          <table:table-cell table:number-columns-repeated="16376" table:style-name="ce1"/>
        </table:table-row>
        <table:table-row table:style-name="ro12">
          <table:table-cell office:value-type="string" table:style-name="ce11">
            <text:p>Educação</text:p>
          </table:table-cell>
          <table:table-cell office:value-type="string" table:style-name="ce4">
            <text:p>Velar pela defesa dos direitos sociais fundamentais, em especial a educação, a saúde, a assistência social e a segurança pública.</text:p>
          </table:table-cell>
          <table:table-cell office:value-type="string" table:style-name="ce4">
            <text:p>Levantar a oferta atual da EJA nos períodos diurno e noturno nas redes de ensino e fiscalizar as estratégias de identificação, quantificação e implementação de programas de busca ativa (art. 5º, §1º, I e II da LDB, Estratégias 9.2 e 9.5 da Meta 9, do PNE 2014-2024 e as que vierem a lhes substituir no Novo PNE 2026-2036), nos seguintes municípios: Cardoso Moreira, São Francisco do Itabapoana, São Sebastião do Alto, Sumidouro e Trajano de Moraes.</text:p>
          </table:table-cell>
          <table:table-cell office:value-type="string" table:style-name="ce4">
            <text:p>Instaurar procedimento destinado a levantar a oferta atual da EJA nos períodos diurno e noturno nas redes de ensino e/ou a fiscalizar as estratégias de identificação, quantificação e implementação de programas de busca ativa (art. 5º, §1º, I e II da LDB, Estratégias 9.2 e 9.5 da Meta 9, no PNE 2014-2024 e as que vierem a lhes substituir no Novo PNE 2026-2036), nos seguintes municípios: Cardoso Moreira, São Francisco do Itabapoana, São Sebastião do Alto, Sumidouro e Trajano de Moraes, em, pelo menos 60% das Promotorias de Justiça com atribuição para a matéria nos municípios acima elencados, até 31/12/2026.</text:p>
          </table:table-cell>
          <table:table-cell office:value-type="string" table:style-name="ce4">
            <text:p>Percentual de Promotorias de Justiça com atribuição nos municípios abarcados no tema que instauraram procedimentos destinados a levantar a oferta atual da EJA nos períodos diurno e noturno nas redes de ensino e/ou a fiscalizar as estratégias de identificação, quantificação e implementação de programas de busca ativa (art. 5º, §1º, I e II da LDB; Estratégias 9.2 e 9.5 da Meta 9 no PNE 2014-2024 e as que vierem a lhes substituir no Novo PNE 2026-2036).</text:p>
          </table:table-cell>
          <table:table-cell office:value-type="percentage" office:value="0.33329999999999999" table:style-name="ce9">
            <text:p>33,33%</text:p>
          </table:table-cell>
          <table:table-cell office:value-type="string" table:style-name="ce6">
            <text:p>PGA 2026</text:p>
          </table:table-cell>
          <table:table-cell table:style-name="ce7"/>
          <table:table-cell table:number-columns-repeated="16376" table:style-name="ce1"/>
        </table:table-row>
        <table:table-row table:style-name="ro13">
          <table:table-cell office:value-type="string" table:style-name="ce3">
            <text:p>Educação</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Fomentar a instauração de procedimentos destinados a fiscalizar a implementação da admissão de psicólogos e assistentes sociais escolares, conforme estabelecido na Lei 13.935/2019, nas Promotorias de Justiça com atuação exclusiva na tutela coletiva da educação e com atribuição para o tema, até 31/12/2026.</text:p>
          </table:table-cell>
          <table:table-cell office:value-type="string" table:style-name="ce10">
            <text:p>Acompanhar a instauração de procedimentos destinados a fiscalizar a implementação da admissão de psicólogos e assistentes sociais escolares, conforme estabelecido na Lei 13.935/2019, nas Promotorias de Justiça com atuação exclusiva na tutela coletiva da educação e com atribuição para o tema, até 31/12/2026.</text:p>
          </table:table-cell>
          <table:table-cell office:value-type="string" table:style-name="ce10">
            <text:p>Percentual de Promotorias com atuação exclusiva na tutela coletiva da educação com atribuição para o tema que comprovaram a existência dos aludidos procedimentos.</text:p>
          </table:table-cell>
          <table:table-cell office:value-type="percentage" office:value="1" table:style-name="ce5">
            <text:p>100,00%</text:p>
          </table:table-cell>
          <table:table-cell office:value-type="string" table:style-name="ce6">
            <text:p>PGA 2026</text:p>
          </table:table-cell>
          <table:table-cell table:style-name="ce7"/>
          <table:table-cell table:number-columns-repeated="16376" table:style-name="ce1"/>
        </table:table-row>
        <table:table-row table:style-name="ro14">
          <table:table-cell office:value-type="string" table:style-name="ce3">
            <text:p>Educação</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Fomentar a instauração de procedimentos destinados a monitorar a expansão da oferta de ensino em período integral (meta/objetivo 6 do PNE 2014-2024 e a que vier a lhe substituir no Novo PNE 2026-2036) nas Promotorias de Justiça com atuação exclusiva na tutela coletiva da educação e com atribuição para o tema.</text:p>
          </table:table-cell>
          <table:table-cell office:value-type="string" table:style-name="ce10">
            <text:p>Acompanhar a instauração de procedimentos nas Promotorias com atuação exclusiva na tutela coletiva da educação e atribuição para o tema, voltados à expansão da oferta de ensino em período integral (meta 6 do PNE 2014-2024 e a que vier a lhe substituir no Novo PNE 2026-2036), até 31/12/2026.</text:p>
          </table:table-cell>
          <table:table-cell office:value-type="string" table:style-name="ce10">
            <text:p>Percentual de Promotorias com atuação exclusiva na tutela coletiva da educação com atribuição para o tema que comprovaram a existência dos aludidos procedimentos.</text:p>
          </table:table-cell>
          <table:table-cell office:value-type="percentage" office:value="0.8" table:style-name="ce12">
            <text:p>80,00%</text:p>
          </table:table-cell>
          <table:table-cell office:value-type="string" table:style-name="ce6">
            <text:p>PGA 2026</text:p>
          </table:table-cell>
          <table:table-cell table:style-name="ce7"/>
          <table:table-cell table:number-columns-repeated="16376" table:style-name="ce1"/>
        </table:table-row>
        <table:table-row table:style-name="ro15">
          <table:table-cell office:value-type="string" table:style-name="ce3">
            <text:p>Execução Penal</text:p>
          </table:table-cell>
          <table:table-cell office:value-type="string" table:style-name="ce10">
            <text:p>Fortalecer o combate ao crime organizado com ênfase no enfrentamento às milícias, tráfico de drogas, corrupção e à lavagem de dinheiro.</text:p>
          </table:table-cell>
          <table:table-cell office:value-type="string" table:style-name="ce10">
            <text:p>Promover o mapeamento e controle das atividades de organizações criminosas dentro das unidades prisionais, garantindo a segurança e o isolamento dos líderes, inclusive com troca de informações qualificadas entre os órgãos de inteligência.</text:p>
          </table:table-cell>
          <table:table-cell office:value-type="string" table:style-name="ce10">
            <text:p>Implantar no âmbito do Centro de Apoio Operacional das Promotorias de Justiça de Execução Penal, até 31/12/2026, um núcleo de assessoramento do sistema prisional, com a finalidade de promover a articulação entre este Centro de Apoio Operacional e os CAOs Criminal e de Investigação Penal, UISP/CSI, CII, PGE, MPF, SISPEN e SSINTE/SEPOL, visando ao monitoramento das organizações criminosas e lideranças custodiadas no sistema prisional fluminense e no sistema prisional federal, estabelecendo fluxo de informações e realizando reuniões ordinárias periódicas.</text:p>
          </table:table-cell>
          <table:table-cell office:value-type="string" table:style-name="ce10">
            <text:p>Núcleo de Assessoramento do Sistema Prisional implanta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16">
          <table:table-cell office:value-type="string" table:style-name="ce3">
            <text:p>Infância e Juventude Infracional</text:p>
          </table:table-cell>
          <table:table-cell office:value-type="string" table:style-name="ce10">
            <text:p>Assegurar a tutela dos direitos fundamentais de crianças e adolescentes, idosos, incapazes e pessoas com deficiência, na sua transversalidade.</text:p>
          </table:table-cell>
          <table:table-cell office:value-type="string" table:style-name="ce10">
            <text:p>Fomentar a atuação dos Promotores de Justiça da Infância e da Juventude na implementação e fiscalização do sistema municipal de atendimento socioeducativo (SIMASE), visando à qualificação da execução das medidas socioeducativas de liberdade assistida e prestação de serviços à comunidade.</text:p>
          </table:table-cell>
          <table:table-cell office:value-type="string" table:style-name="ce10">
            <text:p>Capacitar membros e servidores do MPRJ, bem como os atores do SGDCA na temática: Sistema Municipal de Atendimento Socioeducativo (SIMASE), com enfoque em aspectos práticos envolvendo a execução das medidas socioeducativas de liberdade assistida e prestação de serviços à comunidade, até o final de 2026.</text:p>
          </table:table-cell>
          <table:table-cell office:value-type="string" table:style-name="ce10">
            <text:p>Curso de capacitação ofereci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17">
          <table:table-cell office:value-type="string" table:style-name="ce3">
            <text:p>Infância e Juventude Infracional</text:p>
          </table:table-cell>
          <table:table-cell office:value-type="string" table:style-name="ce10">
            <text:p>Assegurar a tutela dos direitos fundamentais de crianças e adolescentes, idosos, incapazes e pessoas com deficiência, na sua transversalidade.</text:p>
          </table:table-cell>
          <table:table-cell office:value-type="string" table:style-name="ce10">
            <text:p>Fomentar a atuação dos Promotores de Justiça da Infância e da Juventude na implementação e fiscalização do sistema municipal de atendimento socioeducativo (SIMASE), visando à qualificação da execução das medidas socioeducativas de liberdade assistida e prestação de serviços à comunidade.</text:p>
          </table:table-cell>
          <table:table-cell office:value-type="string" table:style-name="ce10">
            <text:p>Atualizar a cartilha SINASE – Impactos e Alterações na Política Municipal de Atendimento Socioeducativo, consolidando as ações e documentos técnicos desenvolvidos durante o Projeto de Consultoria Técnica que visou qualificar o assessoramento técnico aos membros do MPRJ no CRAAI´s, até 31/12/2026.</text:p>
          </table:table-cell>
          <table:table-cell office:value-type="string" table:style-name="ce10">
            <text:p>Cartilha atualizada?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17">
          <table:table-cell office:value-type="string" table:style-name="ce3">
            <text:p>Infância e Juventude Infracional</text:p>
          </table:table-cell>
          <table:table-cell office:value-type="string" table:style-name="ce10">
            <text:p>Assegurar a tutela dos direitos fundamentais de crianças e adolescentes, idosos, incapazes e pessoas com deficiência, na sua transversalidade.</text:p>
          </table:table-cell>
          <table:table-cell office:value-type="string" table:style-name="ce10">
            <text:p>Fomentar a atuação dos Promotores de Justiça da Infância e da Juventude na implementação e fiscalização do sistema municipal de atendimento socioeducativo (SIMASE), visando à qualificação da execução das medidas socioeducativas de liberdade assistida e prestação de serviços à comunidade.</text:p>
          </table:table-cell>
          <table:table-cell office:value-type="string" table:style-name="ce10">
            <text:p>Consolidar material técnico de apoio atualizado, englobando atos normativos e demais documentos, a serem disponibilizados em seção própria da página do CAOIJ, até 31/12/2026.</text:p>
          </table:table-cell>
          <table:table-cell office:value-type="string" table:style-name="ce10">
            <text:p>Material disponibilizado na página do CAOIJ?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18">
          <table:table-cell office:value-type="string" table:style-name="ce3">
            <text:p>Infância e Juventude Infracional</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Criar<text:span text:style-name="T4"><text:s/></text:span>banco de dados acerca do perfil do adolescente em conflito com a lei a partir do MAC, possibilitando ao promotor de justiça acompanhar toda a trajetória do adolescente, desde o momento da prática do ato infracional até o cumprimento de eventuais medidas socioeducativas que lhe venham a ser aplicadas.</text:p>
          </table:table-cell>
          <table:table-cell office:value-type="string" table:style-name="ce10">
            <text:p>Difundir a realização das oitivas informais através da utilização do Módulo Adolescente em Conflito com a Lei (MAC), de forma que, ao término do ano de 2026, 90% de todas as Promotorias de Justiça com atribuição na área da infância e da juventude infracional já estejam realizando tais atos exclusivamente no âmbito do referido sistema, o qual servirá como instrumento para a geração de dados e diagnósticos qualificados.</text:p>
          </table:table-cell>
          <table:table-cell office:value-type="string" table:style-name="ce10">
            <text:p>Percentual de Promotorias de Justiça com atribuição na área da infância e da juventude infracional que realizaram<text:span text:style-name="T5"><text:s/></text:span>as oitivas informais no âmbito do Módulo Adolescente em Conflito com a Lei (MAC).</text:p>
          </table:table-cell>
          <table:table-cell office:value-type="percentage" office:value="0.70599999999999996" table:style-name="ce12">
            <text:p>70,60%</text:p>
          </table:table-cell>
          <table:table-cell office:value-type="string" table:style-name="ce6">
            <text:p>PGA 2026</text:p>
          </table:table-cell>
          <table:table-cell table:style-name="ce7"/>
          <table:table-cell office:value-type="float" office:value="1" table:style-name="ce13">
            <text:p>1</text:p>
          </table:table-cell>
          <table:table-cell table:number-columns-repeated="16375"/>
        </table:table-row>
        <table:table-row table:style-name="ro19">
          <table:table-cell office:value-type="string" table:style-name="ce3">
            <text:p>Infância e Juventude Infracional</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Criar<text:span text:style-name="T4"><text:s/></text:span>banco de dados acerca do perfil do adolescente em conflito com a lei a partir do MAC, possibilitando ao promotor de justiça acompanhar toda a trajetória do adolescente, desde o momento da prática do ato infracional até o cumprimento de eventuais medidas socioeducativas que lhe venham a ser aplicadas.</text:p>
          </table:table-cell>
          <table:table-cell office:value-type="string" table:style-name="ce10">
            <text:p>Difundir a realização das oitivas informais através da utilização do Módulo Adolescente em Conflito com a Lei (MAC), de forma que, ao término do ano de 2026, 90% de todas as Promotorias de Justiça com atribuição na área da infância e da juventude infracional já estejam realizando tais atos exclusivamente no âmbito do referido sistema, o qual servirá como instrumento para a geração de dados e diagnósticos qualificados.</text:p>
          </table:table-cell>
          <table:table-cell office:value-type="string" table:style-name="ce10">
            <text:p>Número de comunicados, e-mails, avisos ou informativos emitidos para a difusão da utilização do MAC pelas Promotorias de Justiça com atribuição na área da infância e da juventude infracional - ao menos dois por mês.</text:p>
          </table:table-cell>
          <table:table-cell office:value-type="percentage" office:value="0.5" table:style-name="ce12">
            <text:p>50,00%</text:p>
          </table:table-cell>
          <table:table-cell office:value-type="string" table:style-name="ce6">
            <text:p>PGA 2026</text:p>
          </table:table-cell>
          <table:table-cell table:style-name="ce7"/>
          <table:table-cell table:number-columns-repeated="16376" table:style-name="ce1"/>
        </table:table-row>
        <table:table-row table:style-name="ro20">
          <table:table-cell office:value-type="string" table:style-name="ce3">
            <text:p>Infância e Juventude Infracional</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Criar<text:span text:style-name="T4"><text:s/></text:span>banco de dados acerca do perfil do adolescente em conflito com a lei a partir do MAC, possibilitando ao promotor de justiça acompanhar toda a trajetória do adolescente, desde o momento da prática do ato infracional até o cumprimento de eventuais medidas socioeducativas que lhe venham a ser aplicadas.</text:p>
          </table:table-cell>
          <table:table-cell office:value-type="string" table:style-name="ce10">
            <text:p>Criar curso EAD e manual sobre a utilização do sistema MAC, com a finalidade de capacitação dos membros do MPRJ que atuam na área da infância e da juventude infracional, bem como dos promotores de justiça substitutos, até novembro de 2026.</text:p>
          </table:table-cell>
          <table:table-cell office:value-type="string" table:style-name="ce10">
            <text:p>Curso ECA e Manual sobre a utilização do sistema MAC criados?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21">
          <table:table-cell office:value-type="string" table:style-name="ce3">
            <text:p>Infância e Juventude Infracional</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Criar<text:span text:style-name="T4"><text:s/></text:span>banco de dados acerca do perfil do adolescente em conflito com a lei a partir do MAC, possibilitando ao promotor de justiça acompanhar toda a trajetória do adolescente, desde o momento da prática do ato infracional até o cumprimento de eventuais medidas socioeducativas que lhe venham a ser aplicadas.</text:p>
          </table:table-cell>
          <table:table-cell office:value-type="string" table:style-name="ce10">
            <text:p>Realizar, até dezembro de 2026, 01 (um) evento voltado à discussão de aspectos relevantes da fiscalização da implementação da política municipal de atendimento socioeducativo em meio aberto, bem como à difusão do Sistema Módulo Adolescente em Conflito com a Lei (MAC) junto aos municípios, notadamente no que se refere à aba de acompanhamento do meio aberto, visando ao aprimoramento da execução das medidas de liberdade assistida e de prestação de serviços à comunidade.</text:p>
          </table:table-cell>
          <table:table-cell office:value-type="string" table:style-name="ce10">
            <text:p>Evento realiza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22">
          <table:table-cell office:value-type="string" table:style-name="ce3">
            <text:p>Infância e Juventude Não nfracional</text:p>
          </table:table-cell>
          <table:table-cell office:value-type="string" table:style-name="ce10">
            <text:p>Acompanhar o planejamento, elaboração e execução do orçamento e das políticas públicas.</text:p>
          </table:table-cell>
          <table:table-cell office:value-type="string" table:style-name="ce10">
            <text:p>Realizar oficinas práticas com os conselheiros municipais de direitos da criança e do adolescente, visando o aprimoramento de sua atuação na gestão dos recursos do fundo municipal de direitos da criança e do adolescente.</text:p>
          </table:table-cell>
          <table:table-cell office:value-type="string" table:style-name="ce10">
            <text:p>Realizar, até dezembro de 2026, duas (02) oficinas práticas com os conselheiros municipais de direitos da criança e do adolescente com o objetivo de disponibilizar ferramentas que auxiliem na melhoria da gestão dos recursos dos fundos municipais de direitos da criança e do adolescente.</text:p>
          </table:table-cell>
          <table:table-cell office:value-type="string" table:style-name="ce10">
            <text:p>Oficinas realizadas?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23">
          <table:table-cell office:value-type="string" table:style-name="ce3">
            <text:p>Investigação Penal</text:p>
          </table:table-cell>
          <table:table-cell office:value-type="string" table:style-name="ce10">
            <text:p>Fortalecer o combate ao crime organizado com ênfase no enfrentamento às milícias, tráfico de drogas, corrupção e à lavagem de dinheiro.</text:p>
          </table:table-cell>
          <table:table-cell office:value-type="string" table:style-name="ce10">
            <text:p>Aprimorar o controle das requisições de instauração de inquéritos policiais, a fim de garantir que as investigações de crimes violentos sejam instauradas com rapidez, acompanhadas de forma eficiente e impulsionadas sem perdas de prazo, reforçando diretamente o enfrentamento à criminalidade violenta no Estado.</text:p>
          </table:table-cell>
          <table:table-cell office:value-type="string" table:style-name="ce10">
            <text:p>Realizar, até 31 de dezembro de 2026, no mínimo, duas (02) interlocuções formais com a Polícia Civil, destinadas a estruturar proposta de mecanismo de controle das requisições ministeriais de instauração de inquéritos policiais, garantindo a elaboração de modelo conceitual capaz de assegurar futura rastreabilidade integral das requisições expedidas pelo MPRJ.</text:p>
          </table:table-cell>
          <table:table-cell office:value-type="string" table:style-name="ce10">
            <text:p>Quantidade de interlocuções realizadas.</text:p>
          </table:table-cell>
          <table:table-cell office:value-type="percentage" office:value="0.5" table:style-name="ce12">
            <text:p>50,00%</text:p>
          </table:table-cell>
          <table:table-cell office:value-type="string" table:style-name="ce6">
            <text:p>PGA 2026</text:p>
          </table:table-cell>
          <table:table-cell table:style-name="ce7"/>
          <table:table-cell table:number-columns-repeated="16376" table:style-name="ce1"/>
        </table:table-row>
        <table:table-row table:style-name="ro24">
          <table:table-cell office:value-type="string" table:style-name="ce3">
            <text:p>Investigação Penal</text:p>
          </table:table-cell>
          <table:table-cell office:value-type="string" table:style-name="ce10">
            <text:p>Fortalecer o combate ao crime organizado com ênfase no enfrentamento às milícias, tráfico de drogas, corrupção e à lavagem de dinheiro.</text:p>
          </table:table-cell>
          <table:table-cell office:value-type="string" table:style-name="ce10">
            <text:p>Produzir e levantar as lideranças de facções criminosas em atuação no Estado RJ, com indicação da área territorial ocupada e dos tipos de crimes praticados, com apoio dos órgãos de inteligência das instituições parceiras, apresentando o levantamento de todo território fluminense com a divulgação do relatório a todos os promotores de justiça com atribuição para investigação penal, inclusive, territoriais e interior.</text:p>
          </table:table-cell>
          <table:table-cell office:value-type="string" table:style-name="ce10">
            <text:p>Produzir relatório com levantamento e identificação das lideranças de facções criminosas atuantes no Estado do Rio de Janeiro, indicando as áreas territoriais sob seu domínio e os principais tipos de crimes praticados. A ação será desenvolvida com apoio dos órgãos de inteligência das instituições parceiras, abrangendo todo o território fluminense. O relatório consolidado será disponibilizado a todos os promotores de justiça com atribuição para investigação penal, incluindo aqueles com competência territorial e no interior do estado, bem como aos promotores de outros MPs, até 31/12/2026.</text:p>
          </table:table-cell>
          <table:table-cell office:value-type="string" table:style-name="ce10">
            <text:p>O relatório com levantamento e identificação das lideranças de facções criminosas atuantes no Estado do Rio de Janeiro foi produzi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25">
          <table:table-cell office:value-type="string" table:style-name="ce3">
            <text:p>Investigação Penal</text:p>
          </table:table-cell>
          <table:table-cell office:value-type="string" table:style-name="ce10">
            <text:p>Fortalecer o combate ao crime organizado com ênfase no enfrentamento às milícias, tráfico de drogas, corrupção e à lavagem de dinheiro.</text:p>
          </table:table-cell>
          <table:table-cell office:value-type="string" table:style-name="ce10">
            <text:p>Produzir e levantar as lideranças de facções criminosas em atuação no Estado RJ, com indicação da área territorial ocupada e dos tipos de crimes praticados, com apoio dos órgãos de inteligência das instituições parceiras, apresentando o levantamento de todo território fluminense com a divulgação do relatório a todos os promotores de justiça com atribuição para investigação penal, inclusive, territoriais e interior.</text:p>
          </table:table-cell>
          <table:table-cell office:value-type="string" table:style-name="ce10">
            <text:p>Produzir relatório com levantamento e identificação das lideranças de facções criminosas atuantes no Estado do Rio de Janeiro, indicando as áreas territoriais sob seu domínio e os principais tipos de crimes praticados. A ação será desenvolvida com apoio dos órgãos de inteligência das instituições parceiras, abrangendo todo o território fluminense. O relatório consolidado será disponibilizado a todos os promotores de justiça com atribuição para investigação penal, incluindo aqueles com competência territorial e no interior do estado, bem como aos promotores de outros MPs, até 31/12/2026.</text:p>
          </table:table-cell>
          <table:table-cell office:value-type="string" table:style-name="ce10">
            <text:p>O relatório com levantamento e identificação das lideranças de facções criminosas atuantes no Estado do Rio de Janeiro foi disponibilizado a todos os promotores descritos na meta?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26">
          <table:table-cell office:value-type="string" table:style-name="ce3">
            <text:p>Investigação Penal</text:p>
          </table:table-cell>
          <table:table-cell office:value-type="string" table:style-name="ce10">
            <text:p>Ampliar o combate à criminalidade violenta em especial contra a mulher e demais questões de gênero.</text:p>
          </table:table-cell>
          <table:table-cell office:value-type="string" table:style-name="ce10">
            <text:p>Aprimorar a regulamentação da entrada das notícias de crime, a fim de fortalecer o fluxo inicial de detecção e resposta do MPRJ, garantindo que fatos violentos sejam encaminhados de forma célere e eficiente.</text:p>
          </table:table-cell>
          <table:table-cell office:value-type="string" table:style-name="ce10">
            <text:p>Estruturar, até 31 de dezembro de 2026, proposta de aprimoramento do fluxo de entrada, classificação e tratamento das notícias de crime no MPRJ, mediante a consolidação, em documento técnico padronizado, de 100% dos procedimentos internos atualmente adotados, com vistas à elaboração de minuta de Resolução a ser submetida à Administração Superior.</text:p>
          </table:table-cell>
          <table:table-cell office:value-type="string" table:style-name="ce10">
            <text:p>Minuta de Resolução elaborada e submetida à Administração Superior?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27">
          <table:table-cell office:value-type="string" table:style-name="ce3">
            <text:p>Investigação Penal</text:p>
          </table:table-cell>
          <table:table-cell office:value-type="string" table:style-name="ce10">
            <text:p>Ampliar o combate à criminalidade violenta em especial contra a mulher e demais questões de gênero.</text:p>
          </table:table-cell>
          <table:table-cell office:value-type="string" table:style-name="ce10">
            <text:p>Promover interlocução entre o Centro de Apoio Operacional das Promotorias de Investigação Penal e a Polícia Civil do Estado do Rio de Janeiro (PCERJ), a fim de analisar medidas capazes de reforçar o Banco Nacional de Perfis Genéticos (BNPG), como ferramenta de produção de provas qualificadas da autoria de crimes.</text:p>
          </table:table-cell>
          <table:table-cell office:value-type="string" table:style-name="ce10">
            <text:p>Monitorar, até 31 de dezembro de 2026, a atuação da Polícia Civil do Estado do Rio de Janeiro quanto aos procedimentos de coleta e tratamento de vestígios biológicos em cenas de crime, por meio da requisição de informações, com a finalidade de verificar a conformidade dessas práticas com os padrões necessários à inserção de perfis genéticos no Banco Nacional de Perfis Genéticos, nos termos do Decreto nº 7.950/2013.</text:p>
          </table:table-cell>
          <table:table-cell office:value-type="string" table:style-name="ce10">
            <text:p>O monitoramento da atuação da PCERJ quanto aos procedimentos de coleta e tratamento de vestígios biológicos em cenas de crime foi efetuado?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28">
          <table:table-cell office:value-type="string" table:style-name="ce3">
            <text:p>Investigação Penal</text:p>
          </table:table-cell>
          <table:table-cell office:value-type="string" table:style-name="ce10">
            <text:p>Fortalecer a imagem do MPRJ como instituição resolutiva.</text:p>
          </table:table-cell>
          <table:table-cell office:value-type="string" table:style-name="ce10">
            <text:p>Garantir a efetiva participação das vítimas nos acordos de não persecução penal, para acolhimento e reparação dos danos em sentido amplo, bem como com a construção de parâmetros que tornem mais efetivo e proporcional o instrumento negocial.</text:p>
          </table:table-cell>
          <table:table-cell office:value-type="string" table:style-name="ce10">
            <text:p>Instaurar procedimento administrativo para construção de fluxo integrado com Núcleo de Apoio às Vítimas (NAV) e a Coordenação Autocomposição (COMPOR), assegurando o acolhimento adequado das vítimas e o auxílio na construção das condições dos Acordos de Não Persecução Penal (ANPP), bem como para interlocução junto ao TJRJ, visando a realização de cursos reflexivos voltados aos investigados, os quais poderão ser estabelecidos como condições nos referidos acordos, até 31/12/2026.</text:p>
          </table:table-cell>
          <table:table-cell office:value-type="string" table:style-name="ce10">
            <text:p>Procedimento administrativo instaurado para construção de fluxo com NAV e COMPOR e para interlocução com o TJRJ? (Sim/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29">
          <table:table-cell office:value-type="string" table:style-name="ce11">
            <text:p>Meio Ambiente e Ordem Urbanística</text:p>
          </table:table-cell>
          <table:table-cell office:value-type="string" table:style-name="ce4">
            <text:p>Intensificar a atuação em tutela coletiva assegurando a proteção dos direitos difusos, coletivos e individuais homogêneos.</text:p>
          </table:table-cell>
          <table:table-cell office:value-type="string" table:style-name="ce4">
            <text:p>Intensificar a resiliência de comunidades vulneráveis a riscos de desastres socioambientais.</text:p>
          </table:table-cell>
          <table:table-cell office:value-type="string" table:style-name="ce4">
            <text:p>Instaurar procedimentos administrativos destinados a fiscalizar e acompanhar a política pública municipal de defesa civil, notadamente nos seguintes temas: estruturação de núcleos de defesa comunitária (NUDEC), realização de simulados de campo com os NUDECS e <text:s/>elaboração dos planos de contingência, até 31/12/2026.</text:p>
          </table:table-cell>
          <table:table-cell office:value-type="string" table:style-name="ce4">
            <text:p>Percentual de Promotorias de Justiça com atribuição nos municípios abarcados que instauraram procedimentos para acompanhar e fomentar: a) estruturação de núcleos de defesa comunitária (NUDEC), b) realização de simulados de campo nas respectivas comunidades e c) elaboração de planos de contingência.</text:p>
          </table:table-cell>
          <table:table-cell office:value-type="percentage" office:value="0.25700000000000001" table:style-name="ce12">
            <text:p>25,70%</text:p>
          </table:table-cell>
          <table:table-cell office:value-type="string" table:style-name="ce6">
            <text:p>PGA 2026</text:p>
          </table:table-cell>
          <table:table-cell table:style-name="ce7"/>
          <table:table-cell table:number-columns-repeated="16376" table:style-name="ce1"/>
        </table:table-row>
        <table:table-row table:style-name="ro30">
          <table:table-cell office:value-type="string" table:style-name="ce3">
            <text:p>Patrimônio Público e Cidadania</text:p>
          </table:table-cell>
          <table:table-cell office:value-type="string" table:style-name="ce10">
            <text:p>Acompanhar o planejamento, elaboração e execução do orçamento e das políticas públicas.</text:p>
          </table:table-cell>
          <table:table-cell office:value-type="string" table:style-name="ce10">
            <text:p>Incluir proposição de módulo no Sistema Prisma, dedicado ao monitoramento de dados de execução orçamentária de políticas públicas, com base em informações disponibilizadas pelo TCE ou em fontes abertas.</text:p>
          </table:table-cell>
          <table:table-cell office:value-type="string" table:style-name="ce4">
            <text:p>Incluir a proposição referida na iniciativa, por meio de formulação e encaminhamento da melhoria adaptativa de criação do módulo no Sistema Prisma, mediante proposta formal à empresa AETOS, desenvolvedora do citado sistema no âmbito do “Laboratório de Inovação do MPRJ (INOVA)”, até 31 de dezembro de 2026.</text:p>
          </table:table-cell>
          <table:table-cell office:value-type="string" table:style-name="ce4">
            <text:p>Formulação e encaminhamento de pedido de melhoria realiza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31">
          <table:table-cell office:value-type="string" table:style-name="ce3">
            <text:p>Patrimônio Público e Cidadania</text:p>
          </table:table-cell>
          <table:table-cell office:value-type="string" table:style-name="ce10">
            <text:p>Acompanhar o planejamento, elaboração e execução do orçamento e das políticas públicas.</text:p>
          </table:table-cell>
          <table:table-cell office:value-type="string" table:style-name="ce10">
            <text:p>Incluir, nas redes sociais do MPRJ, os relatórios de gestão fiscal (RGF) do Estado e da capital fluminense, além de material de apoio à interpretação dos dados, estimulando a população a acompanhar diretamente à execução orçamentária.</text:p>
          </table:table-cell>
          <table:table-cell office:value-type="string" table:style-name="ce4">
            <text:p>Incluir nas redes sociais do MPRJ, a cada quarto (04) meses, os documentos mencionados na iniciativa, até 31 de dezembro de 2026.</text:p>
          </table:table-cell>
          <table:table-cell office:value-type="string" table:style-name="ce4">
            <text:p>Informações foram incluídas, a cada quarto (04) meses, nas redes sociais do MPRJ? (Sim ou Não).</text:p>
          </table:table-cell>
          <table:table-cell office:value-type="percentage" office:value="0" table:style-name="ce12">
            <text:p>0,00%</text:p>
          </table:table-cell>
          <table:table-cell office:value-type="string" table:style-name="ce6">
            <text:p>PGA 2026</text:p>
          </table:table-cell>
          <table:table-cell table:style-name="ce7"/>
          <table:table-cell office:value-type="float" office:value="1" table:style-name="ce13">
            <text:p>1</text:p>
          </table:table-cell>
          <table:table-cell table:number-columns-repeated="16375"/>
        </table:table-row>
        <table:table-row table:style-name="ro8">
          <table:table-cell office:value-type="string" table:style-name="ce3">
            <text:p>Patrimônio Público e Cidadania</text:p>
          </table:table-cell>
          <table:table-cell office:value-type="string" table:style-name="ce10">
            <text:p>Acompanhar o planejamento, elaboração e execução do orçamento e das políticas públicas.</text:p>
          </table:table-cell>
          <table:table-cell office:value-type="string" table:style-name="ce10">
            <text:p>Elaborar manual sobre os requisitos dos portais de transparência municipais e encaminhar às universidades localizadas nos diversos municípios fluminenses, fomentando a fiscalização direta dos dados pela sociedade e eventual formulação de notícias de fato pelos canais da Ouvidoria, no caso de indisponibilidade dos dados obrigatórios.</text:p>
          </table:table-cell>
          <table:table-cell office:value-type="string" table:style-name="ce4">
            <text:p>Elaborar e encaminhar manual nos moldes acima às universidades dos municípios fluminenses, até dezembro de 2026.</text:p>
          </table:table-cell>
          <table:table-cell office:value-type="string" table:style-name="ce4">
            <text:p>O manual acima foi elaborado e encaminhado às universidades fluminenses? (Sim ou Não).</text:p>
          </table:table-cell>
          <table:table-cell office:value-type="percentage" office:value="0" table:style-name="ce12">
            <text:p>0,00%</text:p>
          </table:table-cell>
          <table:table-cell office:value-type="string" table:style-name="ce6">
            <text:p>PGA 2026</text:p>
          </table:table-cell>
          <table:table-cell table:style-name="ce7"/>
          <table:table-cell office:value-type="float" office:value="1" table:style-name="ce13">
            <text:p>1</text:p>
          </table:table-cell>
          <table:table-cell table:number-columns-repeated="16375"/>
        </table:table-row>
        <table:table-row table:style-name="ro32">
          <table:table-cell office:value-type="string" table:style-name="ce3">
            <text:p>Patrimônio Público e Cidadania</text:p>
          </table:table-cell>
          <table:table-cell office:value-type="string" table:style-name="ce10">
            <text:p>Aprimorar a coleta, tratamento, análise e leitura, extraindo adequado valor dos dados e garantindo a sua segurança</text:p>
          </table:table-cell>
          <table:table-cell office:value-type="string" table:style-name="ce10">
            <text:p>Promover a divulgação de cursos ou informativos elaborados pelo Comitê Estratégico de Proteção de Dados Pessoais (CEPDAP) do MPRJ, a fim de capacitar os componentes do MPRJ acerca da proteção de dados pessoais no desenvolvimento de suas atividades.</text:p>
          </table:table-cell>
          <table:table-cell office:value-type="string" table:style-name="ce4">
            <text:p>Divulgar, na lista de e-mails do CAO, todos os cursos ou informativos sobre proteção de dados pessoais que venham a ser disponibilizados pelo CEPDAP, até 31 de dezembro de 2026.</text:p>
          </table:table-cell>
          <table:table-cell office:value-type="string" table:style-name="ce10">
            <text:p>Os cursos ou informativos sobre proteção de dados pessoais para componentes do MPRJ foram divulgados?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33">
          <table:table-cell office:value-type="string" table:style-name="ce3">
            <text:p>Patrimônio Público e Cidadania</text:p>
          </table:table-cell>
          <table:table-cell office:value-type="string" table:style-name="ce10">
            <text:p>Intensificar a atuação em tutela coletiva assegurando a proteção dos direitos difusos, coletivos e individuais homogêneos.</text:p>
          </table:table-cell>
          <table:table-cell office:value-type="string" table:style-name="ce10">
            <text:p>Elaborar material de apoio a ser divulgado aos membros com atribuição na matéria, incluindo modelos de legislação municipal e peças para fiscalização da regulamentação da lei anticorrupção (portaria de instauração de inquérito civil, recomendação e termo de ajustamento de conduta), bem como orientação sobre o uso do sistema e prevenção, plataforma de autosserviço do Programa Nacional de Prevenção à Corrupção (PNPC) do TCU, para monitoramento de práticas de integridade nos municípios.</text:p>
          </table:table-cell>
          <table:table-cell office:value-type="string" table:style-name="ce4">
            <text:p>Elaborar e divulgar aos membros com atribuição na matéria, até 31 de dezembro de 2026, os documentos acima descritos, bem como orientação para o cadastramento e uso da ferramenta e-prevenção do TCU.</text:p>
          </table:table-cell>
          <table:table-cell office:value-type="string" table:style-name="ce10">
            <text:p>Materiais elaborados e divulgados sobre os temas aludidos?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30">
          <table:table-cell office:value-type="string" table:style-name="ce3">
            <text:p>Patrimônio Público e Cidadania</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Produzir materiais de apoio para subsidiar a atuação dos membros na fiscalização dos equipamentos de assistência social, incluindo, ainda, documentos relativos a Centros Pop e outros equipamentos da rede assistencial que demandem atuação fiscalizatória.</text:p>
          </table:table-cell>
          <table:table-cell office:value-type="string" table:style-name="ce4">
            <text:p>Elaborar, ao menos, dois (02) modelos de materiais de apoio, até 31 de dezembro de 2026.</text:p>
          </table:table-cell>
          <table:table-cell office:value-type="string" table:style-name="ce10">
            <text:p>Os dois (02) materiais de apoio foram produzidos?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34">
          <table:table-cell office:value-type="string" table:style-name="ce3">
            <text:p>Patrimônio Público e Cidadania</text:p>
          </table:table-cell>
          <table:table-cell office:value-type="string" table:style-name="ce10">
            <text:p>Velar pela defesa dos direitos sociais fundamentais, em especial a educação, a saúde, a assistência social e a segurança pública.</text:p>
          </table:table-cell>
          <table:table-cell office:value-type="string" table:style-name="ce10">
            <text:p>Intensificar as fiscalizações nas comunidades terapêuticas mencionadas no relatório ofertado pelo mecanismo nacional de prevenção e combate à tortura (Desafio Jovem Ebenezer – Paracambi; Centro de Recuperação Efraim – Seropédica; Fazenda da Esperança - Nossa Senhora de Lourdes – Guapimirim e Fazenda da Esperança - Obra Social Nossa Senhora da Glória - Teresópolis), as quais apresentaram irregularidades, objetivando saneá-las.</text:p>
          </table:table-cell>
          <table:table-cell office:value-type="string" table:style-name="ce10">
            <text:p>Intensificar as fiscalizações nas quatro (04) comunidades terapêuticas citadas na iniciativa, por meio da instauração de procedimentos individuais para cada comunidade, até 31 de dezembro de 2026.</text:p>
          </table:table-cell>
          <table:table-cell office:value-type="string" table:style-name="ce10">
            <text:p>Procedimentos instaurados para cada comunidade terapêutica aludidas na iniciativa?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35">
          <table:table-cell office:value-type="string" table:style-name="ce3">
            <text:p>Pessoa Idosa</text:p>
          </table:table-cell>
          <table:table-cell office:value-type="string" table:style-name="ce10">
            <text:p>Assegurar a tutela dos direitos fundamentais de crianças e adolescentes, idosos, incapazes e pessoas com deficiência, na sua transversalidade.</text:p>
          </table:table-cell>
          <table:table-cell office:value-type="string" table:style-name="ce10">
            <text:p>Fazer um ranking das Instituições de Longa Permanência para Pessoas Idosas (ILPIs), de acordo com os dados já existentes no Sistema de Resoluções do CNMP e a partir de critérios a serem elaborados em conjunto com a equipe técnica do NATEM, visando a priorizar as inspeções naquelas unidades consideradas de maior risco para a pessoa idosa acolhida.</text:p>
          </table:table-cell>
          <table:table-cell office:value-type="string" table:style-name="ce4">
            <text:p>Alcançar, até 30/11/2026, a classificação de pelo menos 70% das ILPIs cadastradas no Sistema de Resoluções do CNMP até janeiro de 2026.</text:p>
          </table:table-cell>
          <table:table-cell office:value-type="string" table:style-name="ce4">
            <text:p>Percentual de ILPIs cadastradas no Sistema de Resoluções do CNMP até janeiro de 2026, submetidas à classificaç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36">
          <table:table-cell office:value-type="string" table:style-name="ce3">
            <text:p>Saúde</text:p>
          </table:table-cell>
          <table:table-cell office:value-type="string" table:style-name="ce10">
            <text:p>Ampliar o combate à criminalidade violenta em especial contra a mulher e demais questões de gênero.</text:p>
          </table:table-cell>
          <table:table-cell office:value-type="string" table:style-name="ce10">
            <text:p>Fomentar a implementação dos Núcleos de Prevenção da Violência e Promoção da Saúde nos Municípios, tratando a Violência contra a Mulher enquanto agravo de saúde.</text:p>
          </table:table-cell>
          <table:table-cell office:value-type="string" table:style-name="ce4">
            <text:p>Obter informações da implementação dos Núcleos de Prevenção da Violência e Promoção da Saúde nos 100% dos Municípios, através de expedição de ofícios, ou por outros meios (consulta SES, COSEMS, MS e Municípios), solicitando que informem se está implementado até 31/12/26.</text:p>
          </table:table-cell>
          <table:table-cell office:value-type="string" table:style-name="ce10">
            <text:p>Percentual de Municípios com informações de implementação dos Núcleos de Prevenção da Violência e Promoção da Saúde.</text:p>
          </table:table-cell>
          <table:table-cell office:value-type="percentage" office:value="0.95650000000000002" table:style-name="ce12">
            <text:p>95,65%</text:p>
          </table:table-cell>
          <table:table-cell office:value-type="string" table:style-name="ce6">
            <text:p>PGA 2026</text:p>
          </table:table-cell>
          <table:table-cell table:style-name="ce7"/>
          <table:table-cell table:number-columns-repeated="16376" table:style-name="ce1"/>
        </table:table-row>
        <table:table-row table:style-name="ro37">
          <table:table-cell office:value-type="string" table:style-name="ce3">
            <text:p>Saúde</text:p>
          </table:table-cell>
          <table:table-cell office:value-type="string" table:style-name="ce10">
            <text:p>Ampliar o combate à criminalidade violenta em especial contra a mulher e demais questões de gênero.</text:p>
          </table:table-cell>
          <table:table-cell office:value-type="string" table:style-name="ce10">
            <text:p>Fomentar a implementação dos Núcleos de Prevenção da Violência e Promoção da Saúde nos Municípios, tratando a Violência contra a Mulher enquanto agravo de saúde.</text:p>
          </table:table-cell>
          <table:table-cell office:value-type="string" table:style-name="ce4">
            <text:p>Elaborar uma Orientação de Estratégia de Atuação relativa à implementação dos Núcleos de Prevenção da Violência e Promoção da Saúde, até 31/12/26.</text:p>
          </table:table-cell>
          <table:table-cell office:value-type="string" table:style-name="ce10">
            <text:p>Orientação Estratégica de Atuação elaborada? (Sim ou Não).</text:p>
          </table:table-cell>
          <table:table-cell office:value-type="percentage" office:value="1" table:style-name="ce12">
            <text:p>100,00%</text:p>
          </table:table-cell>
          <table:table-cell office:value-type="string" table:style-name="ce6">
            <text:p>PGA 2026</text:p>
          </table:table-cell>
          <table:table-cell table:style-name="ce7"/>
          <table:table-cell office:value-type="float" office:value="1" table:style-name="ce13">
            <text:p>1</text:p>
          </table:table-cell>
          <table:table-cell table:number-columns-repeated="16375"/>
        </table:table-row>
        <table:table-row table:style-name="ro38">
          <table:table-cell office:value-type="string" table:style-name="ce3">
            <text:p>Saúde</text:p>
          </table:table-cell>
          <table:table-cell office:value-type="string" table:style-name="ce10">
            <text:p>Ampliar o combate à criminalidade violenta em especial contra a mulher e demais questões de gênero.</text:p>
          </table:table-cell>
          <table:table-cell office:value-type="string" table:style-name="ce10">
            <text:p>Fomentar a implementação dos Núcleos de Prevenção da Violência e Promoção da Saúde nos Municípios, tratando a Violência contra a Mulher enquanto agravo de saúde.</text:p>
          </table:table-cell>
          <table:table-cell office:value-type="string" table:style-name="ce4">
            <text:p>Realizar evento institucional, até 31/12/2026, para fomentar a atividade finalística em relação a Violência contra a Mulher enquanto agravo de saúde e fomento aos Núcleos de Prevenção da Violência e Promoção da Saúde Municipais.</text:p>
          </table:table-cell>
          <table:table-cell office:value-type="string" table:style-name="ce10">
            <text:p>Evento realiza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39">
          <table:table-cell office:value-type="string" table:style-name="ce3">
            <text:p>Violência Doméstica</text:p>
          </table:table-cell>
          <table:table-cell office:value-type="string" table:style-name="ce10">
            <text:p>Ampliar o combate à criminalidade violenta em especial contra a mulher e demais questões de gênero.</text:p>
          </table:table-cell>
          <table:table-cell office:value-type="string" table:style-name="ce10">
            <text:p>Realizar tratativas com a Secretaria Estadual de Segurança, Secretaria Estadual de Saúde e Secretarias Municipais de Saúde visando a elaboração de fluxos/protocolos para regular coleta de vestígios de violência sexual quando do atendimento de mulheres nas unidades de emergência e na rede básica de saúde.</text:p>
          </table:table-cell>
          <table:table-cell office:value-type="string" table:style-name="ce4">
            <text:p>Elaborar diretrizes para criação de protocolo integrado entre a Polícia Civil, Secretarias de Saúde e Ministério Público, no município de Duque de Caxias, como projeto piloto, em conjunto com a Promotoria da Tutela Coletiva da Saúde de Duque de Caxias, até 31/12/2026.</text:p>
          </table:table-cell>
          <table:table-cell office:value-type="string" table:style-name="ce4">
            <text:p>Projeto piloto elaborado em conjunto com a PJTC de Duque de Caxias?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40">
          <table:table-cell office:value-type="string" table:style-name="ce3">
            <text:p>Violência Doméstica</text:p>
          </table:table-cell>
          <table:table-cell office:value-type="string" table:style-name="ce10">
            <text:p>Fortalecer a interlocução e a integração entre órgãos de execução visando a unidade institucional.</text:p>
          </table:table-cell>
          <table:table-cell office:value-type="string" table:style-name="ce10">
            <text:p>Desenvolver protocolo de atuação integrada entre as Promotorias com atribuição em violência doméstica e familiar praticada contra mulheres e meninas e as Promotorias de família, a fim de reunir informações do contexto de violência, otimizar fluxos de comunicação e evitar a vitimização secundária, em atenção à Recomendação Geral nº 3/2026 da Corregedoria Nacional do CNMP.</text:p>
          </table:table-cell>
          <table:table-cell office:value-type="string" table:style-name="ce4">
            <text:p>Elaborar minuta de protocolo de atuação até 31/12/2026, contendo orientações institucionais reunidas em articulação com os Centros de Apoio correlatos, a ser submetido à análise da chefia institucional para avaliação da conveniência e oportunidade de elaboração de resolução.</text:p>
          </table:table-cell>
          <table:table-cell office:value-type="string" table:style-name="ce10">
            <text:p>Minuta de protocolo elaborado?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31">
          <table:table-cell office:value-type="string" table:style-name="ce3">
            <text:p>Coordenadoria de Autocomposição - COMPOR</text:p>
          </table:table-cell>
          <table:table-cell office:value-type="string" table:style-name="ce14">
            <text:p>Fortalecer a imagem do MPRJ como instituição resolutiva.</text:p>
          </table:table-cell>
          <table:table-cell office:value-type="string" table:style-name="ce14">
            <text:p>Concluir a estruturação da Coordenadoria de Autocomposição e de seus Núcleos, estruturando em atos normativos, ordens de serviço e instruções normativas o funcionamento de cada uma das modalidades de atuação autocompositiva ofertadas.</text:p>
          </table:table-cell>
          <table:table-cell office:value-type="string" table:style-name="ce15">
            <text:p>Inaugurar as instalações definitivas da Coordenadoria de Autocomposição até o terceiro trimestre de 2026.</text:p>
          </table:table-cell>
          <table:table-cell office:value-type="string" table:style-name="ce14">
            <text:p>Instalações Inauguradas?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style-name="ce1"/>
        </table:table-row>
        <table:table-row table:style-name="ro41">
          <table:table-cell office:value-type="string" table:style-name="ce3">
            <text:p>Coordenadoria de Autocomposição - COMPOR</text:p>
          </table:table-cell>
          <table:table-cell office:value-type="string" table:style-name="ce14">
            <text:p>Fortalecer a imagem do MPRJ como instituição resolutiva.</text:p>
          </table:table-cell>
          <table:table-cell office:value-type="string" table:style-name="ce14">
            <text:p>Estruturar a atuação da Coordenadoria de Autocomposição em Mediação de Conflitos coletivos e procedimentos estruturais, em negociação criminal e em Justiça Restaurativa.</text:p>
          </table:table-cell>
          <table:table-cell office:value-type="string" table:style-name="ce15">
            <text:p>Ofertar canais de acesso aos órgãos de execução para suporte especializado na aplicação de métodos Autocompositivos, em processos complexos e estruturais, em negociação criminal e em justiça restaurativa disponibilizando, ainda instruções normativas e ordens de serviço que publicizem a forma de atuação da Coordenadoria de Autocomposição em cada uma das modalidades de apoio à atuação autocompositiva, até 31/12/2026.</text:p>
          </table:table-cell>
          <table:table-cell office:value-type="string" table:style-name="ce14">
            <text:p>Oferta aos órgãos de execução de canais de acesso para suporte especializado na aplicação de métodos Autocompositivos em processos complexos e estruturais, em negociação criminal e em justiça restaurativa, efetuada?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42">
          <table:table-cell office:value-type="string" table:style-name="ce3">
            <text:p>Coordenadoria de Autocomposição - COMPOR</text:p>
          </table:table-cell>
          <table:table-cell office:value-type="string" table:style-name="ce14">
            <text:p>Fortalecer a imagem do MPRJ como instituição resolutiva.</text:p>
          </table:table-cell>
          <table:table-cell office:value-type="string" table:style-name="ce14">
            <text:p>Estruturar a atuação da Coordenadoria de Autocomposição em Mediação de Conflitos coletivos e procedimentos estruturais, em negociação criminal e em Justiça Restaurativa.</text:p>
          </table:table-cell>
          <table:table-cell office:value-type="string" table:style-name="ce15">
            <text:p>Ofertar canais de acesso aos órgãos de execução para suporte especializado na aplicação de métodos Autocompositivos, em processos complexos e estruturais, em negociação criminal e em justiça restaurativa disponibilizando, ainda instruções normativas e ordens de serviço que publicizem a forma de atuação da Coordenadoria de Autocomposição em cada uma das modalidades de apoio à atuação autocompositiva, até 31/12/2026.</text:p>
          </table:table-cell>
          <table:table-cell office:value-type="string" table:style-name="ce14">
            <text:p>Publicização das normativas de funcionamento de cada um dos Núcleos da Coordenadoria de Autocomposição no primeiro quadrimestre de 2026 realizada? (Sim ou Não).</text:p>
          </table:table-cell>
          <table:table-cell office:value-type="percentage" office:value="1" table:style-name="ce12">
            <text:p>100,00%</text:p>
          </table:table-cell>
          <table:table-cell office:value-type="string" table:style-name="ce6">
            <text:p>PGA 2026</text:p>
          </table:table-cell>
          <table:table-cell table:style-name="ce7"/>
          <table:table-cell table:number-columns-repeated="16376" table:style-name="ce1"/>
        </table:table-row>
        <table:table-row table:style-name="ro5">
          <table:table-cell office:value-type="string" table:style-name="ce3">
            <text:p>Coordenadoria dos Direitos Humanos e Controle de Convencionalidade (CDHCC)</text:p>
          </table:table-cell>
          <table:table-cell office:value-type="string" table:style-name="ce10">
            <text:p>Assegurar a tutela dos direitos humanos.</text:p>
          </table:table-cell>
          <table:table-cell office:value-type="string" table:style-name="ce10">
            <text:p>Mapeamento de todas as comunidades tradicionais e povos indígenas no Estado do Rio de Janeiro.</text:p>
          </table:table-cell>
          <table:table-cell office:value-type="string" table:style-name="ce4">
            <text:p>Instaurar procedimento de gestão administrativa para mapear a existência de povos indígenas e de comunidades tradicionais no Estado do Rio de Janeiro, até 31/12/2026.</text:p>
          </table:table-cell>
          <table:table-cell office:value-type="string" table:style-name="ce4">
            <text:p>O procedimento de gestão administrativa para mapear a existência de povos indígenas e de comunidades tradicionais no Estado do Rio de Janeiro foi instaurado? (Sim ou Não).</text:p>
          </table:table-cell>
          <table:table-cell office:value-type="percentage" office:value="0" table:style-name="ce12">
            <text:p>0,00%</text:p>
          </table:table-cell>
          <table:table-cell office:value-type="string" table:style-name="ce6">
            <text:p>PGA 2026</text:p>
          </table:table-cell>
          <table:table-cell table:style-name="ce7"/>
          <table:table-cell table:number-columns-repeated="16376"/>
        </table:table-row>
        <table:table-row table:style-name="ro43">
          <table:table-cell office:value-type="string" table:style-name="ce3">
            <text:p>Coordenadoria dos Direitos Humanos e Controle de Convencionalidade (CDHCC)</text:p>
          </table:table-cell>
          <table:table-cell office:value-type="string" table:style-name="ce10">
            <text:p>Assegurar a tutela dos direitos humanos.</text:p>
          </table:table-cell>
          <table:table-cell office:value-type="string" table:style-name="ce10">
            <text:p>Fomentar a instauração de Procedimento Administrativo pelos Promotores Naturais para acompanhamento da implementação de políticas públicas relacionadas à garantia de direitos da população em situação de rua, inclusive no que tange ao monitoramento do cumprimento das ações determinadas pelo Supremo Tribunal Federal no bojo da Ação de Descumprimento de Preceito Fundamental sob nº 976.</text:p>
          </table:table-cell>
          <table:table-cell office:value-type="string" table:style-name="ce4">
            <text:p>Instaurar um procedimento administrativo (ou inquérito civil ou ação judicial) para cada município do Estado do Rio de Janeiro, sobre o tema aludido, até 31/12/2026.</text:p>
          </table:table-cell>
          <table:table-cell office:value-type="string" table:style-name="ce4">
            <text:p>Percentual de municípios do RJ que tiveram procedimento administrativo instaurado (ou inquérito civil ou ação judicial) sobre o tema aludido.</text:p>
          </table:table-cell>
          <table:table-cell office:value-type="percentage" office:value="0.96740000000000004" table:style-name="ce12">
            <text:p>96,74%</text:p>
          </table:table-cell>
          <table:table-cell office:value-type="string" table:style-name="ce6">
            <text:p>PGA 2026</text:p>
          </table:table-cell>
          <table:table-cell table:style-name="ce7"/>
          <table:table-cell table:number-columns-repeated="16376"/>
        </table:table-row>
        <table:table-row table:style-name="ro44">
          <table:table-cell office:value-type="string" table:style-name="ce3">
            <text:p>Subprocuradoria-Geral de Justiça de Recursos Constitucionais (SUBREC)</text:p>
          </table:table-cell>
          <table:table-cell office:value-type="string" table:style-name="ce10">
            <text:p>Otimizar e padronizar processos e rotinas fomentando a gestão integrada e a comunicação interna.</text:p>
          </table:table-cell>
          <table:table-cell office:value-type="string" table:style-name="ce10">
            <text:p>Realizar o mapeamento das Assessorias de Recursos Constitucionais, notadamente para otimizar as rotinas de trabalho e redefinir atribuições dos servidores para padronizar e evitar o retrabalho e construção de um banco de dados baseado neste trabalho em 2026.</text:p>
          </table:table-cell>
          <table:table-cell office:value-type="string" table:style-name="ce15">
            <text:p>Executar o mapeamento de, ao menos, um (01) dos oito (08) processos a serem estudados até 31/12/2026, sendo:</text:p>
            <text:p>1) Processos recebidos pela Resolução</text:p>
            <text:p>2) D.O. Criminal</text:p>
            <text:p>3) Acompanhar Intimações ao TJ (criminal)</text:p>
            <text:p>4) Acompanhar Intimações ao TJ (cível)</text:p>
            <text:p>5) Acompanhar Intimações STJ</text:p>
            <text:p>6) Acompanhar Intimações STF</text:p>
            <text:p>7) Termos de Ajustamento de Conduta</text:p>
            <text:p>8) Processos via SEI.</text:p>
          </table:table-cell>
          <table:table-cell office:value-type="string" table:style-name="ce4">
            <text:p>Mapeamento de, ao menos, um (01) dos oito (08) processos a serem estudados executado? (Sim ou Não).</text:p>
          </table:table-cell>
          <table:table-cell office:value-type="percentage" office:value="1" table:style-name="ce9">
            <text:p>100,00%</text:p>
          </table:table-cell>
          <table:table-cell office:value-type="string" table:style-name="ce6">
            <text:p>PGA 2026</text:p>
          </table:table-cell>
          <table:table-cell table:style-name="ce7"/>
          <table:table-cell table:number-columns-repeated="16376"/>
        </table:table-row>
        <table:table-row table:style-name="ro45">
          <table:table-cell office:value-type="string" table:style-name="ce3">
            <text:p>Subprocuradoria-Geral de Justiça de Recursos Constitucionais (SUBREC)</text:p>
          </table:table-cell>
          <table:table-cell office:value-type="string" table:style-name="ce10">
            <text:p>Otimizar e padronizar processos e rotinas fomentando a gestão integrada e a comunicação interna.</text:p>
          </table:table-cell>
          <table:table-cell office:value-type="string" table:style-name="ce10">
            <text:p>Realizar o mapeamento das Assessorias de Recursos Constitucionais, notadamente para otimizar as rotinas de trabalho e redefinir atribuições dos servidores para padronizar e evitar o retrabalho e construção de um banco de dados baseado neste trabalho em 2026.</text:p>
          </table:table-cell>
          <table:table-cell office:value-type="string" table:style-name="ce15">
            <text:p>Construir um banco de dados no Power Apps da Microsoft, até 31/12/2026.</text:p>
          </table:table-cell>
          <table:table-cell office:value-type="string" table:style-name="ce10">
            <text:p>Banco de dados no Power Apps da Microsoft construído? (Sim ou Não).</text:p>
          </table:table-cell>
          <table:table-cell office:value-type="percentage" office:value="1" table:style-name="ce9">
            <text:p>100,00%</text:p>
          </table:table-cell>
          <table:table-cell office:value-type="string" table:style-name="ce6">
            <text:p>PGA 2026</text:p>
          </table:table-cell>
          <table:table-cell table:style-name="ce7"/>
          <table:table-cell table:number-columns-repeated="16376"/>
        </table:table-row>
        <table:table-row table:style-name="ro46">
          <table:table-cell table:style-name="ce1"/>
          <table:table-cell office:value-type="string" table:style-name="ce16">
            <text:p>Fonte da informação: Coordenadoria de Planejamento Institucional</text:p>
          </table:table-cell>
          <table:table-cell table:style-name="ce17"/>
          <table:table-cell table:style-name="ce1"/>
          <table:table-cell table:style-name="ce7"/>
          <table:table-cell table:style-name="ce18"/>
          <table:table-cell table:number-columns-repeated="16378" table:style-name="ce1"/>
        </table:table-row>
        <table:table-row table:style-name="ro46">
          <table:table-cell table:style-name="ce1"/>
          <table:table-cell office:value-type="string" table:style-name="ce19">
            <text:p>Data da última atualização: <text:s/>17/07/2026</text:p>
          </table:table-cell>
          <table:table-cell table:style-name="ce17"/>
          <table:table-cell table:style-name="ce1"/>
          <table:table-cell table:style-name="ce7"/>
          <table:table-cell table:number-columns-repeated="16379" table:style-name="ce1"/>
        </table:table-row>
        <table:table-row table:number-rows-repeated="8" table:style-name="ro46">
          <table:table-cell table:number-columns-repeated="16384"/>
        </table:table-row>
        <table:table-row table:number-rows-repeated="2" table:style-name="ro46">
          <table:table-cell table:number-columns-repeated="2" table:style-name="ce1"/>
          <table:table-cell table:style-name="ce17"/>
          <table:table-cell table:style-name="ce1"/>
          <table:table-cell table:style-name="ce7"/>
          <table:table-cell table:style-name="ce1"/>
          <table:table-cell table:style-name="ce20"/>
          <table:table-cell table:number-columns-repeated="16377" table:style-name="ce1"/>
        </table:table-row>
        <table:table-row table:number-rows-repeated="1048512" table:style-name="ro46">
          <table:table-cell table:number-columns-repeated="16384"/>
        </table:table-row>
      </table:table>
      <table:table table:name="Estruturante" table:style-name="ta1">
        <table:table-column table:style-name="co8" table:default-cell-style-name="ce1" table:visibility="collapse"/>
        <table:table-column table:style-name="co9" table:default-cell-style-name="ce1"/>
        <table:table-column table:style-name="co3" table:default-cell-style-name="ce17"/>
        <table:table-column table:style-name="co2" table:default-cell-style-name="ce1"/>
        <table:table-column table:style-name="co4" table:default-cell-style-name="ce7"/>
        <table:table-column table:style-name="co10" table:default-cell-style-name="ce1"/>
        <table:table-column table:style-name="co11" table:default-cell-style-name="ce1"/>
        <table:table-column table:style-name="co7" table:number-columns-repeated="16377" table:default-cell-style-name="ce1"/>
        <table:table-row table:style-name="ro47">
          <table:table-cell table:style-name="ce1">
            <draw:frame draw:z-index="2" draw:id="id3" draw:style-name="a3" draw:name="Imagem 4" svg:x="0in" svg:y="0.45846in" svg:width="3.18898in" svg:height="0.3232in" style:rel-width="scale" style:rel-height="scale">
              <draw:image xlink:href="media/image1.png" xlink:type="simple" xlink:show="embed" xlink:actuate="onLoad"/>
              <svg:title/>
              <svg:desc/>
            </draw:frame>
          </table:table-cell>
          <table:table-cell table:style-name="ce1"/>
          <table:table-cell office:value-type="string" table:number-columns-spanned="3" table:number-rows-spanned="1" table:style-name="ce26">
            <text:p>Acompanhamento Indicadores Estruturantes PGA 2026</text:p>
          </table:table-cell>
          <table:covered-table-cell table:number-columns-repeated="2"/>
          <table:table-cell table:style-name="ce1">
            <draw:frame draw:z-index="1" draw:id="id2" draw:style-name="a2" draw:name="Imagem 3" svg:x="0.57292in" svg:y="0.09375in" svg:width="1.70833in" svg:height="0.89583in" style:rel-width="scale" style:rel-height="scale">
              <draw:image xlink:href="media/image2.png" xlink:type="simple" xlink:show="embed" xlink:actuate="onLoad"/>
              <svg:title/>
              <svg:desc>Link para o site da Transparência Ministério Público do Estado do Rio de Janeiro</svg:desc>
            </draw:frame>
          </table:table-cell>
          <table:table-cell table:number-columns-repeated="16378" table:style-name="ce1"/>
        </table:table-row>
        <table:table-row table:style-name="ro2">
          <table:table-cell office:value-type="string" table:number-columns-spanned="7" table:number-rows-spanned="1" table:style-name="ce21">
            <text:p>CONTROLE PGA 2026</text:p>
          </table:table-cell>
          <table:covered-table-cell table:number-columns-repeated="6"/>
          <table:table-cell table:number-columns-repeated="16377" table:style-name="ce1"/>
        </table:table-row>
        <table:table-row table:style-name="ro3">
          <table:table-cell office:value-type="string" table:style-name="ce2">
            <text:p>ÁREA</text:p>
          </table:table-cell>
          <table:table-cell office:value-type="string" table:style-name="ce27">
            <text:p>OBJETIVO ESTRATÉGICO</text:p>
          </table:table-cell>
          <table:table-cell office:value-type="string" table:style-name="ce27">
            <text:p>INICIATIVA ESTRATÉGICA</text:p>
          </table:table-cell>
          <table:table-cell office:value-type="string" table:style-name="ce28">
            <text:p>META(s)</text:p>
          </table:table-cell>
          <table:table-cell office:value-type="string" table:style-name="ce28">
            <text:p>INDICADOR(es)</text:p>
          </table:table-cell>
          <table:table-cell office:value-type="string" table:style-name="ce27">
            <text:p>RESULTADO</text:p>
          </table:table-cell>
          <table:table-cell office:value-type="string" table:style-name="ce27">
            <text:p>DOCUMENTO</text:p>
          </table:table-cell>
          <table:table-cell table:number-columns-repeated="16377" table:style-name="ce1"/>
        </table:table-row>
        <table:table-row table:style-name="ro48">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4">
            <text:p>Implementar estratégias de fortalecimento da comunicação institucional em plataformas digitais com ampliação de visualizações, alcance, presença e engajamento do MPRJ nas redes sociais e no portal institucional.</text:p>
          </table:table-cell>
          <table:table-cell office:value-type="string" table:style-name="ce15">
            <text:p>Expandir, até dezembro de 2026, as métricas nas plataformas digitais institucionais e de ferramentas de maior usabilidade, elevando em 10% os serviços de streaming de áudio, Instagram, YouTube, TikTok, LinkedIn e do portal, tomando como linha de base os números registrados no último ano (2025).</text:p>
          </table:table-cell>
          <table:table-cell office:value-type="string" table:style-name="ce14">
            <text:p>Percentual de aumento dos serviços de streaming de áudio.</text:p>
          </table:table-cell>
          <table:table-cell office:value-type="percentage" office:value="1" table:style-name="ce22">
            <text:p>100,00%</text:p>
          </table:table-cell>
          <table:table-cell office:value-type="string" table:style-name="ce6">
            <text:p>PGA 2026</text:p>
          </table:table-cell>
          <table:table-cell table:style-name="ce7"/>
          <table:table-cell table:style-name="ce8"/>
          <table:table-cell table:number-columns-repeated="16375"/>
        </table:table-row>
        <table:table-row table:style-name="ro48">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4">
            <text:p>Implementar estratégias de fortalecimento da comunicação institucional em plataformas digitais com ampliação de visualizações, alcance, presença e engajamento do MPRJ nas redes sociais e no portal institucional.</text:p>
          </table:table-cell>
          <table:table-cell office:value-type="string" table:style-name="ce15">
            <text:p>Expandir, até dezembro de 2026, as métricas nas plataformas digitais institucionais e de ferramentas de maior usabilidade, elevando em 10% os serviços de streaming de áudio, Instagram, YouTube, TikTok, LinkedIn e do portal, tomando como linha de base os números registrados no último ano (2025).</text:p>
          </table:table-cell>
          <table:table-cell office:value-type="string" table:style-name="ce4">
            <text:p>Percentual de aumento do acesso ao Instagram.</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style-name="ce1"/>
        </table:table-row>
        <table:table-row table:style-name="ro48">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4">
            <text:p>Implementar estratégias de fortalecimento da comunicação institucional em plataformas digitais com ampliação de visualizações, alcance, presença e engajamento do MPRJ nas redes sociais e no portal institucional.</text:p>
          </table:table-cell>
          <table:table-cell office:value-type="string" table:style-name="ce15">
            <text:p>Expandir, até dezembro de 2026, as métricas nas plataformas digitais institucionais e de ferramentas de maior usabilidade, elevando em 10% os serviços de streaming de áudio, Instagram, YouTube, TikTok, LinkedIn e do portal, tomando como linha de base os números registrados no último ano (2025).</text:p>
          </table:table-cell>
          <table:table-cell office:value-type="string" table:style-name="ce4">
            <text:p>Percentual de aumento do acesso ao YouTube.</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style-name="ce1"/>
        </table:table-row>
        <table:table-row table:style-name="ro48">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4">
            <text:p>Implementar estratégias de fortalecimento da comunicação institucional em plataformas digitais com ampliação de visualizações, alcance, presença e engajamento do MPRJ nas redes sociais e no portal institucional.</text:p>
          </table:table-cell>
          <table:table-cell office:value-type="string" table:style-name="ce15">
            <text:p>Expandir, até dezembro de 2026, as métricas nas plataformas digitais institucionais e de ferramentas de maior usabilidade, elevando em 10% os serviços de streaming de áudio, Instagram, YouTube, TikTok, LinkedIn e do portal, tomando como linha de base os números registrados no último ano (2025).</text:p>
          </table:table-cell>
          <table:table-cell office:value-type="string" table:style-name="ce4">
            <text:p>Percentual de aumento do acesso ao TikTok.</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style-name="ce1"/>
        </table:table-row>
        <table:table-row table:style-name="ro48">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4">
            <text:p>Implementar estratégias de fortalecimento da comunicação institucional em plataformas digitais com ampliação de visualizações, alcance, presença e engajamento do MPRJ nas redes sociais e no portal institucional.</text:p>
          </table:table-cell>
          <table:table-cell office:value-type="string" table:style-name="ce15">
            <text:p>Expandir, até dezembro de 2026, as métricas nas plataformas digitais institucionais e de ferramentas de maior usabilidade, elevando em 10% os serviços de streaming de áudio, Instagram, YouTube, TikTok, LinkedIn e do portal, tomando como linha de base os números registrados no último ano (2025).</text:p>
          </table:table-cell>
          <table:table-cell office:value-type="string" table:style-name="ce4">
            <text:p>Percentual de aumento do acesso ao LinkedInn.</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style-name="ce1"/>
        </table:table-row>
        <table:table-row table:style-name="ro48">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4">
            <text:p>Implementar estratégias de fortalecimento da comunicação institucional em plataformas digitais com ampliação de visualizações, alcance, presença e engajamento do MPRJ nas redes sociais e no portal institucional.</text:p>
          </table:table-cell>
          <table:table-cell office:value-type="string" table:style-name="ce15">
            <text:p>Expandir, até dezembro de 2026, as métricas nas plataformas digitais institucionais e de ferramentas de maior usabilidade, elevando em 10% os serviços de streaming de áudio, Instagram, YouTube, TikTok, LinkedIn e do portal, tomando como linha de base os números registrados no último ano (2025).</text:p>
          </table:table-cell>
          <table:table-cell office:value-type="string" table:style-name="ce4">
            <text:p>Percentual de aumento do acesso ao Portal do MPRJ.</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style-name="ce1"/>
        </table:table-row>
        <table:table-row table:style-name="ro49">
          <table:table-cell office:value-type="string" table:style-name="ce3">
            <text:p>Coordenadoria de Comunicação Social - CODCOM</text:p>
          </table:table-cell>
          <table:table-cell office:value-type="string" table:style-name="ce10">
            <text:p>Fortalecer a imagem do MPRJ como instituição resolutiva.</text:p>
          </table:table-cell>
          <table:table-cell office:value-type="string" table:style-name="ce10">
            <text:p>Participar do Comitê de Políticas de Comunicação (CPCom/CNMP) fornecendo sugestões de pesquisas e/ou participando de pesquisas que avaliem a imagem e percepção pública do Ministério Público.</text:p>
          </table:table-cell>
          <table:table-cell office:value-type="string" table:style-name="ce15">
            <text:p>Integrar as reuniões do CPCom, contribuindo para a avaliação da imagem institucional e da percepção pública do Ministério Público ao longo do ano de 2026.</text:p>
          </table:table-cell>
          <table:table-cell office:value-type="string" table:style-name="ce4">
            <text:p>Integrou/participou das reuniões do CPCom ao longo de 2026? (Sim ou Não).</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style-name="ce1"/>
        </table:table-row>
        <table:table-row table:style-name="ro50">
          <table:table-cell office:value-type="string" table:style-name="ce3">
            <text:p>Coordenadoria de Comunicação Social - CODCOM</text:p>
          </table:table-cell>
          <table:table-cell office:value-type="string" table:style-name="ce10">
            <text:p>Otimizar e padronizar processos e rotinas fomentando a gestão integrada e a comunicação interna.</text:p>
          </table:table-cell>
          <table:table-cell office:value-type="string" table:style-name="ce10">
            <text:p>Aplicação de pesquisa de diagnóstico da comunicação interna, utilizando questionário estruturado para membros, servidores, estagiários e colaboradores para coleta, tratamento dos dados e geração de relatórios. A pesquisa permitirá identificar nível de conhecimento, satisfação, necessidades e sugestões de melhoria sobre canais, conteúdos e ferramentas de comunicação interna, contribuindo para o aperfeiçoamento contínuo dos fluxos de comunicação.</text:p>
          </table:table-cell>
          <table:table-cell office:value-type="string" table:style-name="ce15">
            <text:p>Realizar pesquisa com o público interno até dezembro de 2026, assegurando participação mínima de 30% dos membros, servidores, estagiários e colaboradores, para elaboração de relatórios com recomendações à Administração Superior.</text:p>
          </table:table-cell>
          <table:table-cell office:value-type="string" table:style-name="ce4">
            <text:p>Percentual de participação de membros, servidores, estagiários e colaboradores na pesquisa interna.</text:p>
          </table:table-cell>
          <table:table-cell office:value-type="percentage" office:value="3.3300000000000003E-2" table:style-name="ce23">
            <text:p>3,33%</text:p>
          </table:table-cell>
          <table:table-cell office:value-type="string" table:style-name="ce6">
            <text:p>PGA 2026</text:p>
          </table:table-cell>
          <table:table-cell table:style-name="ce7"/>
          <table:table-cell table:number-columns-repeated="16376" table:style-name="ce1"/>
        </table:table-row>
        <table:table-row table:style-name="ro29">
          <table:table-cell office:value-type="string" table:style-name="ce3">
            <text:p>Coordenadoria de Modernização Organizacional (CMOD)</text:p>
          </table:table-cell>
          <table:table-cell office:value-type="string" table:style-name="ce10">
            <text:p>Otimizar e padronizar processos e rotinas fomentando a gestão integrada e a comunicação interna.</text:p>
          </table:table-cell>
          <table:table-cell office:value-type="string" table:style-name="ce14">
            <text:p>Elaborar e entregar os relatórios técnicos referentes ao mapeamento das rotinas de trabalho dos NIPs e PIPs, com o objetivo de analisar, propor e subsidiar ações de otimização e padronização das atividades executadas, promovendo maior eficiência e aprimoramento dos processos institucionais.</text:p>
          </table:table-cell>
          <table:table-cell office:value-type="string" table:style-name="ce4">
            <text:p>Elaborar e efetuar a entrega do relatório final dos processos de NIPs mapeados, até dez/2026.</text:p>
          </table:table-cell>
          <table:table-cell office:value-type="string" table:style-name="ce4">
            <text:p>O relatório final foi entregue?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style-name="ce1"/>
        </table:table-row>
        <table:table-row table:style-name="ro29">
          <table:table-cell office:value-type="string" table:style-name="ce3">
            <text:p>Coordenadoria de Modernização Organizacional (CMOD)</text:p>
          </table:table-cell>
          <table:table-cell office:value-type="string" table:style-name="ce10">
            <text:p>Otimizar e padronizar processos e rotinas fomentando a gestão integrada e a comunicação interna.</text:p>
          </table:table-cell>
          <table:table-cell office:value-type="string" table:style-name="ce14">
            <text:p>Elaborar e entregar os relatórios técnicos referentes ao mapeamento das rotinas de trabalho dos NIPs e PIPs, com o objetivo de analisar, propor e subsidiar ações de otimização e padronização das atividades executadas, promovendo maior eficiência e aprimoramento dos processos institucionais.</text:p>
          </table:table-cell>
          <table:table-cell office:value-type="string" table:style-name="ce15">
            <text:p>Elaborar e efetuar a entrega do relatório final dos processos de PIP mapeados, até 31/12/2026.</text:p>
          </table:table-cell>
          <table:table-cell office:value-type="string" table:style-name="ce14">
            <text:p>O relatório final foi entregue?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style-name="ce1"/>
        </table:table-row>
        <table:table-row table:style-name="ro51">
          <table:table-cell office:value-type="string" table:style-name="ce3">
            <text:p>Coordenadoria de Planejamento Institucional - CPINS</text:p>
          </table:table-cell>
          <table:table-cell office:value-type="string" table:style-name="ce14">
            <text:p>Aprimorar a interlocução e a integração entre órgãos da área meio em projetos e processos institucionais.</text:p>
          </table:table-cell>
          <table:table-cell office:value-type="string" table:style-name="ce14">
            <text:p>Aprimorar as informações veiculadas na página da intranet com inserção de instrumento informativo destinado a publicizar o quantitativo de procedimentos de reengenharia em curso e finalizados, resoluções publicadas e órgãos afetados pela atividade, no ano de 2026.</text:p>
          </table:table-cell>
          <table:table-cell office:value-type="string" table:style-name="ce15">
            <text:p>Elaborar e disponibilizar as informações até 31 de dezembro de 2026.</text:p>
          </table:table-cell>
          <table:table-cell office:value-type="string" table:style-name="ce14">
            <text:p>As informações foram elaboradas e disponibilizadas?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style-name="ce1"/>
        </table:table-row>
        <table:table-row table:style-name="ro52">
          <table:table-cell office:value-type="string" table:style-name="ce3">
            <text:p>Coordenadoria de Planejamento Institucional - CPINS</text:p>
          </table:table-cell>
          <table:table-cell office:value-type="string" table:style-name="ce14">
            <text:p>Desenvolver cultura de governança, planejamento, acompanhamento, integração e inovação.</text:p>
          </table:table-cell>
          <table:table-cell office:value-type="string" table:style-name="ce10">
            <text:p>Aprimorar os mecanismos de governança no âmbito dos Ministérios Públicos, promovendo integridade, responsabilidade e confiança perante a sociedade, reunindo as melhores práticas e diretrizes alinhadas ao Planejamento Nacional, de forma a fortalecer a atuação institucional e assegurar maior uniformidade, transparência e efetividade nos processos.</text:p>
          </table:table-cell>
          <table:table-cell office:value-type="string" table:style-name="ce15">
            <text:p>Revisar a Resolução nº 2.358/2020, que disciplina o Planejamento Estratégico do MPRJ e seu modelo de governança, com o objetivo de aprimorar os mecanismos de governança, fortalecer a gestão institucional e assegurar maior transparência e efetividade, até 31/12/2026.</text:p>
          </table:table-cell>
          <table:table-cell office:value-type="string" table:style-name="ce14">
            <text:p>A nova resolução que revoga e substitui a Resolução nº 2.358/2020 foi publicada? (Sim ou Não).</text:p>
          </table:table-cell>
          <table:table-cell office:value-type="percentage" office:value="1" table:style-name="ce22">
            <text:p>100,00%</text:p>
          </table:table-cell>
          <table:table-cell office:value-type="string" table:style-name="ce6">
            <text:p>PGA 2026</text:p>
          </table:table-cell>
          <table:table-cell table:style-name="ce7"/>
          <table:table-cell table:number-columns-repeated="16376" table:style-name="ce1"/>
        </table:table-row>
        <table:table-row table:style-name="ro52">
          <table:table-cell office:value-type="string" table:style-name="ce3">
            <text:p>Coordenadoria de Planejamento Institucional - CPINS</text:p>
          </table:table-cell>
          <table:table-cell office:value-type="string" table:style-name="ce14">
            <text:p>Desenvolver cultura de governança, planejamento, acompanhamento, integração e inovação.</text:p>
          </table:table-cell>
          <table:table-cell office:value-type="string" table:style-name="ce10">
            <text:p>Aprimorar os mecanismos de governança no âmbito dos Ministérios Públicos, promovendo integridade, responsabilidade e confiança perante a sociedade, reunindo as melhores práticas e diretrizes alinhadas ao Planejamento Nacional, de forma a fortalecer a atuação institucional e assegurar maior uniformidade, transparência e efetividade nos processos.</text:p>
          </table:table-cell>
          <table:table-cell office:value-type="string" table:style-name="ce15">
            <text:p>Dar publicidade, no âmbito do MPRJ, até 31/12/2026, ao Guia Governança para Líderes dos Ministérios Públicos, voltado à melhoria da governança e à otimização dos processos administrativos no Ministério Público, cuja relatoria foi conduzida pelo Comitê de Políticas de Gestão Estratégica.</text:p>
          </table:table-cell>
          <table:table-cell office:value-type="string" table:style-name="ce14">
            <text:p>O Material voltado à melhoria da governança e à otimização dos processos administrativos no Ministério Público foi publicizado?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style-name="ce1"/>
        </table:table-row>
        <table:table-row table:style-name="ro48">
          <table:table-cell office:value-type="string" table:style-name="ce3">
            <text:p>Coordenadoria de Planejamento Institucional - CPINS</text:p>
          </table:table-cell>
          <table:table-cell office:value-type="string" table:style-name="ce14">
            <text:p>Desenvolver cultura de governança, planejamento, acompanhamento, integração e inovação.</text:p>
          </table:table-cell>
          <table:table-cell office:value-type="string" table:style-name="ce14">
            <text:p>Fortalecer a governança estratégica do MPRJ, demonstrando evidências de sua atuação alinhada com as diretrizes nacionais e contribuindo para o aprimoramento contínuo.</text:p>
          </table:table-cell>
          <table:table-cell office:value-type="string" table:style-name="ce15">
            <text:p>Realizar estudo sobre a contribuição do MPRJ para as ações do Planejamento Estratégico Nacional (PEN/CNMP), com base no Radar Estratégico (2024-2026), comparando seu desempenho com a média nacional e dos MPs da região sudeste, até 31/12/2026.</text:p>
          </table:table-cell>
          <table:table-cell office:value-type="string" table:style-name="ce14">
            <text:p>Estudo sobre o tema realizado?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table-row>
        <table:table-row table:style-name="ro51">
          <table:table-cell office:value-type="string" table:style-name="ce3">
            <text:p>Coordenadoria de Planejamento Institucional - CPINS</text:p>
          </table:table-cell>
          <table:table-cell office:value-type="string" table:style-name="ce10">
            <text:p>Otimizar e padronizar processos e rotinas fomentando a gestão integrada e a comunicação interna.</text:p>
          </table:table-cell>
          <table:table-cell office:value-type="string" table:style-name="ce10">
            <text:p>Desenvolver painéis e relatórios relacionados aos projetos acompanhados pelo Núcleo de Gerenciamento de Projetos,</text:p>
            <text:p>consolidando informações ao longo de todo o ciclo de vida — inclusive após o encerramento — disponibilizando-os na página da Intranet.</text:p>
          </table:table-cell>
          <table:table-cell office:value-type="string" table:style-name="ce4">
            <text:p>Desenvolver os Painéis e relatórios, disponibilizando-os na página da Intranet do MPRJ, até31/12/2026.</text:p>
          </table:table-cell>
          <table:table-cell office:value-type="string" table:style-name="ce4">
            <text:p>Painéis e relatórios publicados na Intranet, até 31/12/2026?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table-row>
        <table:table-row table:style-name="ro53">
          <table:table-cell office:value-type="string" table:style-name="ce3">
            <text:p>Corregedoria-Geral do Ministério Público</text:p>
          </table:table-cell>
          <table:table-cell office:value-type="string" table:style-name="ce10">
            <text:p>Estimular a atuação resolutiva e planejada, baseada em dados e evidências, com uso de tecnologia.</text:p>
          </table:table-cell>
          <table:table-cell office:value-type="string" table:style-name="ce14">
            <text:p>Desenvolver e consolidar solução técnica para avaliar a resolutividade da atuação ministerial na tutela coletiva, por meio da criação de ferramenta tecnológica que integre critérios qualitativos e comparativos, assegurando uniformidade e integridade das análises. A ferramenta, apresentada na Reunião Nacional dos Corregedores em maio de 2025, tem como objetivo oferecer suporte técnico à tomada de decisão, promover transparência e eficiência na gestão dos órgãos de execução e fortalecer o compromisso do MPRJ com a efetividade institucional. Sua implementação ocorrerá em quatro fases: alinhamento conceitual, prototipagem, aprofundamento analítico e flexibilização dos critérios.</text:p>
          </table:table-cell>
          <table:table-cell office:value-type="string" table:style-name="ce4">
            <text:p>Desenvolver protótipo inicial com liberdade para testagem, comparação e verificação da aderência dos critérios de análise, bem como atualização dos parâmetros utilizados, permitindo sua adaptação contínua às necessidades institucionais. O protótipo será aplicado junto às Promotorias de Justiça com atribuição para a tutela coletiva do meio ambiente, especializadas ou não, com o objetivo de analisar a atuação desses órgãos de execução no tema saneamento, até 31/12/2026.</text:p>
          </table:table-cell>
          <table:table-cell office:value-type="string" table:style-name="ce4">
            <text:p>Percentual de órgãos de execução analisados a partir da plataforma desenvolvida, conforme escopo definido para a primeira fase.</text:p>
          </table:table-cell>
          <table:table-cell office:value-type="percentage" office:value="1" table:style-name="ce22">
            <text:p>100,00%</text:p>
          </table:table-cell>
          <table:table-cell office:value-type="string" table:style-name="ce6">
            <text:p>PGA 2026</text:p>
          </table:table-cell>
          <table:table-cell table:style-name="ce7"/>
          <table:table-cell table:number-columns-repeated="16376"/>
        </table:table-row>
        <table:table-row table:style-name="ro54">
          <table:table-cell office:value-type="string" table:style-name="ce3">
            <text:p>Diretoria de Recursos Humanos (DRH)</text:p>
          </table:table-cell>
          <table:table-cell office:value-type="string" table:style-name="ce10">
            <text:p>Otimizar e padronizar processos e rotinas fomentando a gestão integrada e a comunicação interna.</text:p>
          </table:table-cell>
          <table:table-cell office:value-type="string" table:style-name="ce10">
            <text:p>Elaborar proposta de regulamentação para estimular afastamentos voluntários e realização de campanhas internas voltadas ao incentivo à desconexão nos períodos de afastamento.</text:p>
          </table:table-cell>
          <table:table-cell office:value-type="string" table:style-name="ce4">
            <text:p>Editar, até 31/12/2026, norma que regulamente o estímulo aos afastamentos voluntários.</text:p>
          </table:table-cell>
          <table:table-cell office:value-type="string" table:style-name="ce4">
            <text:p>Norma editada?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table-row>
        <table:table-row table:style-name="ro55">
          <table:table-cell office:value-type="string" table:style-name="ce3">
            <text:p>Diretoria de Recursos Humanos (DRH)</text:p>
          </table:table-cell>
          <table:table-cell office:value-type="string" table:style-name="ce10">
            <text:p>Promover a gestão de pessoas com a identificação e reconhecimento de suas habilidades e competências.</text:p>
          </table:table-cell>
          <table:table-cell office:value-type="string" table:style-name="ce10">
            <text:p>Elaborar proposta para regulamentar a avaliação periódica de desempenho para servidores.</text:p>
          </table:table-cell>
          <table:table-cell office:value-type="string" table:style-name="ce4">
            <text:p>Editar, até 31/12/2026, norma regulamentadora da avaliação periódica de desempenho para servidores.</text:p>
          </table:table-cell>
          <table:table-cell office:value-type="string" table:style-name="ce4">
            <text:p>Norma regulamentadora editada?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Diretoria de Recursos Humanos (DRH)</text:p>
          </table:table-cell>
          <table:table-cell office:value-type="string" table:style-name="ce14">
            <text:p>Prover soluções tecnológicas integradas e inovadoras otimizando o desempenho das atividades institucionais e as respostas às demandas sociais.</text:p>
          </table:table-cell>
          <table:table-cell office:value-type="string" table:style-name="ce14">
            <text:p>Migrar os sistemas gestão de auxílios de servidores para o ambiente web.</text:p>
          </table:table-cell>
          <table:table-cell office:value-type="string" table:style-name="ce15">
            <text:p>Transferir todos os sistemas de auxílios de servidores funcionando em ambiente web, até 31/12/2026.</text:p>
          </table:table-cell>
          <table:table-cell office:value-type="string" table:style-name="ce14">
            <text:p>Migração de todos os sistemas concluída? (Sim ou Não).</text:p>
          </table:table-cell>
          <table:table-cell office:value-type="percentage" office:value="0" table:style-name="ce22">
            <text:p>0,00%</text:p>
          </table:table-cell>
          <table:table-cell office:value-type="string" table:style-name="ce6">
            <text:p>PGA 2026</text:p>
          </table:table-cell>
          <table:table-cell table:style-name="ce7"/>
          <table:table-cell table:number-columns-repeated="16376"/>
        </table:table-row>
        <table:table-row table:style-name="ro29">
          <table:table-cell office:value-type="string" table:style-name="ce3">
            <text:p>Grupo de Apoio Técnico Especializado (GATE)</text:p>
          </table:table-cell>
          <table:table-cell office:value-type="string" table:style-name="ce14">
            <text:p>Promover a gestão de pessoas com a identificação e reconhecimento de suas habilidades e competências.</text:p>
          </table:table-cell>
          <table:table-cell office:value-type="string" table:style-name="ce14">
            <text:p>Aprimorar a gestão de pessoas no GATE por meio da implantação de estrutura escalonada de cargos, funções e salários, definição e monitoramento de indicadores de produtividade dos profissionais e implementação de avaliação de desempenho (individual, por pares e/ou por superiores).</text:p>
          </table:table-cell>
          <table:table-cell office:value-type="string" table:style-name="ce15">
            <text:p>Implantar estrutura escalonada de cargos/funções e salários no GATE, até 31/12/2026.</text:p>
          </table:table-cell>
          <table:table-cell office:value-type="string" table:style-name="ce14">
            <text:p>Estrutura de cargos/funções e salários implantada, até 31/12/2026? (Sim ou Não).</text:p>
          </table:table-cell>
          <table:table-cell office:value-type="percentage" office:value="0" table:style-name="ce24">
            <text:p>0,00%</text:p>
          </table:table-cell>
          <table:table-cell office:value-type="string" table:style-name="ce6">
            <text:p>PGA 2026</text:p>
          </table:table-cell>
          <table:table-cell table:style-name="ce7"/>
          <table:table-cell table:number-columns-repeated="16376"/>
        </table:table-row>
        <table:table-row table:style-name="ro29">
          <table:table-cell office:value-type="string" table:style-name="ce3">
            <text:p>Grupo de Apoio Técnico Especializado (GATE)</text:p>
          </table:table-cell>
          <table:table-cell office:value-type="string" table:style-name="ce14">
            <text:p>Promover a gestão de pessoas com a identificação e reconhecimento de suas habilidades e competências.</text:p>
          </table:table-cell>
          <table:table-cell office:value-type="string" table:style-name="ce14">
            <text:p>Aprimorar a gestão de pessoas no GATE por meio da implantação de estrutura escalonada de cargos, funções e salários, definição e monitoramento de indicadores de produtividade dos profissionais e implementação de avaliação de desempenho (individual, por pares e/ou por superiores).</text:p>
          </table:table-cell>
          <table:table-cell office:value-type="string" table:style-name="ce4">
            <text:p>Definir indicadores de produtividade dos profissionais do GATE, até 30/04/2026.</text:p>
          </table:table-cell>
          <table:table-cell office:value-type="string" table:style-name="ce14">
            <text:p>Métricas de produtividade definidas até 30/04/2026? (Sim ou Não).</text:p>
          </table:table-cell>
          <table:table-cell office:value-type="percentage" office:value="0" table:style-name="ce24">
            <text:p>0,00%</text:p>
          </table:table-cell>
          <table:table-cell office:value-type="string" table:style-name="ce6">
            <text:p>PGA 2026</text:p>
          </table:table-cell>
          <table:table-cell table:style-name="ce7"/>
          <table:table-cell table:number-columns-repeated="16376"/>
        </table:table-row>
        <table:table-row table:style-name="ro29">
          <table:table-cell office:value-type="string" table:style-name="ce3">
            <text:p>Grupo de Apoio Técnico Especializado (GATE)</text:p>
          </table:table-cell>
          <table:table-cell office:value-type="string" table:style-name="ce14">
            <text:p>Promover a gestão de pessoas com a identificação e reconhecimento de suas habilidades e competências.</text:p>
          </table:table-cell>
          <table:table-cell office:value-type="string" table:style-name="ce14">
            <text:p>Aprimorar a gestão de pessoas no GATE por meio da implantação de estrutura escalonada de cargos, funções e salários, definição e monitoramento de indicadores de produtividade dos profissionais e implementação de avaliação de desempenho (individual, por pares e/ou por superiores).</text:p>
          </table:table-cell>
          <table:table-cell office:value-type="string" table:style-name="ce15">
            <text:p>Implantar e monitorar os indicadores de produtividade dos profissionais do GATE, até 30/12/2026.</text:p>
          </table:table-cell>
          <table:table-cell office:value-type="string" table:style-name="ce14">
            <text:p>Métricas de produtividade implantadas e monitoradas até 30/12/2026? (Sim ou Não).</text:p>
          </table:table-cell>
          <table:table-cell office:value-type="percentage" office:value="0" table:style-name="ce24">
            <text:p>0,00%</text:p>
          </table:table-cell>
          <table:table-cell office:value-type="string" table:style-name="ce6">
            <text:p>PGA 2026</text:p>
          </table:table-cell>
          <table:table-cell table:style-name="ce7"/>
          <table:table-cell table:number-columns-repeated="16376"/>
        </table:table-row>
        <table:table-row table:style-name="ro29">
          <table:table-cell office:value-type="string" table:style-name="ce3">
            <text:p>Grupo de Apoio Técnico Especializado (GATE)</text:p>
          </table:table-cell>
          <table:table-cell office:value-type="string" table:style-name="ce14">
            <text:p>Promover a gestão de pessoas com a identificação e reconhecimento de suas habilidades e competências.</text:p>
          </table:table-cell>
          <table:table-cell office:value-type="string" table:style-name="ce14">
            <text:p>Aprimorar a gestão de pessoas no GATE por meio da implantação de estrutura escalonada de cargos, funções e salários, definição e monitoramento de indicadores de produtividade dos profissionais e implementação de avaliação de desempenho (individual, por pares e/ou por superiores).</text:p>
          </table:table-cell>
          <table:table-cell office:value-type="string" table:style-name="ce4">
            <text:p>Realizar avaliação de desempenho de 100% dos profissionais do GATE (individual, por pares e/ou por superiores), até 30/12/2026.</text:p>
          </table:table-cell>
          <table:table-cell office:value-type="string" table:style-name="ce14">
            <text:p>(Nº de profissionais do GATE avaliados em 2026 / Total de profissionais do Gate) x 100%.</text:p>
          </table:table-cell>
          <table:table-cell office:value-type="percentage" office:value="0" table:style-name="ce24">
            <text:p>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Secretaria de Planejamento e Finanças (SPF)</text:p>
          </table:table-cell>
          <table:table-cell office:value-type="string" table:style-name="ce10">
            <text:p>Acompanhar o planejamento, elaboração e execução do orçamento e das políticas públicas.</text:p>
          </table:table-cell>
          <table:table-cell office:value-type="string" table:style-name="ce10">
            <text:p>Permitir a integração por meio de ferramenta tecnológica do planejamento estratégico com a execução orçamentária</text:p>
          </table:table-cell>
          <table:table-cell office:value-type="string" table:style-name="ce4">
            <text:p>Apresentar projeto de desenvolvimento da ferramenta tecnológica para integração do Planejamento Estratégico com a Execução Orçamentária, até 31/12/2026.</text:p>
          </table:table-cell>
          <table:table-cell office:value-type="string" table:style-name="ce4">
            <text:p>Projeto de desenvolvimento da ferramenta apresentado? (Sim ou Não).</text:p>
          </table:table-cell>
          <table:table-cell office:value-type="percentage" office:value="0" table:style-name="ce24">
            <text:p>0,00%</text:p>
          </table:table-cell>
          <table:table-cell office:value-type="string" table:style-name="ce6">
            <text:p>PGA 2026</text:p>
          </table:table-cell>
          <table:table-cell table:style-name="ce7"/>
          <table:table-cell table:number-columns-repeated="16376"/>
        </table:table-row>
        <table:table-row table:style-name="ro52">
          <table:table-cell office:value-type="string" table:style-name="ce3">
            <text:p>Secretaria de Planejamento e Finanças (SPF)</text:p>
          </table:table-cell>
          <table:table-cell office:value-type="string" table:style-name="ce10">
            <text:p>Otimizar e padronizar processos e rotinas fomentando a gestão integrada e a comunicação interna.</text:p>
          </table:table-cell>
          <table:table-cell office:value-type="string" table:style-name="ce10">
            <text:p>Disseminar o conhecimento sobre questões básicas de gestão por custo da administração pública, informando sobre nossos relatórios e fluxos de trabalho.</text:p>
          </table:table-cell>
          <table:table-cell office:value-type="string" table:style-name="ce4">
            <text:p>Efetuar, ao menos, uma apresentação ou treinamento que verse sobre questões básicas de gestão por custo da administração pública, podendo atender a um (01) representante de cada órgão da Secretaria-Geral (podemos admitir a estimativa de 15 pessoas uma vez que corresponde ao número de órgãos da Secretaria-Geral que gerem contratos relacionados ao custo do MP), até 31/12/2026.</text:p>
          </table:table-cell>
          <table:table-cell office:value-type="string" table:style-name="ce4">
            <text:p>Apresentação ou treinamento que verse sobre o tema aludido, podendo atender a 01 (um) representante de cada órgão da Secretaria-Geral (totalizando quinze pessoas), realizado? (Sim ou Não).</text:p>
          </table:table-cell>
          <table:table-cell office:value-type="percentage" office:value="1" table:style-name="ce24">
            <text:p>10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Secretaria de Tecnologia da Informação e de Comunicação (STIC)</text:p>
          </table:table-cell>
          <table:table-cell office:value-type="string" table:style-name="ce10">
            <text:p>Prover soluções tecnológicas integradas e inovadoras otimizando o desempenho das atividades institucionais e as respostas às demandas sociais.</text:p>
          </table:table-cell>
          <table:table-cell office:value-type="string" table:style-name="ce10">
            <text:p>Aprimorar as regras de segurança da informação.</text:p>
          </table:table-cell>
          <table:table-cell office:value-type="string" table:style-name="ce15">
            <text:p>Garantir que 100% dos servidores e estagiários estejam usando o MFA (Múltiplo Fator de Autenticação) até o final de 2026.</text:p>
          </table:table-cell>
          <table:table-cell office:value-type="string" table:style-name="ce4">
            <text:p>Percentual de servidores e estagiários utilizando o MFA (Múltiplo Fator de Autenticação), até 31/12/2026.</text:p>
          </table:table-cell>
          <table:table-cell office:value-type="percentage" office:value="1" table:style-name="ce24">
            <text:p>10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Secretaria de Tecnologia da Informação e de Comunicação (STIC)</text:p>
          </table:table-cell>
          <table:table-cell office:value-type="string" table:style-name="ce10">
            <text:p>Prover soluções tecnológicas integradas e inovadoras otimizando o desempenho das atividades institucionais e as respostas às demandas sociais.</text:p>
          </table:table-cell>
          <table:table-cell office:value-type="string" table:style-name="ce10">
            <text:p>Aprimorar as regras de segurança da informação.</text:p>
          </table:table-cell>
          <table:table-cell office:value-type="string" table:style-name="ce4">
            <text:p>Realizar um (01) Teste de invasão até o final de 2026.</text:p>
          </table:table-cell>
          <table:table-cell office:value-type="string" table:style-name="ce10">
            <text:p>Teste de invasão realizado? (Sim ou Não)</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Secretaria de Tecnologia da Informação e de Comunicação (STIC)</text:p>
          </table:table-cell>
          <table:table-cell office:value-type="string" table:style-name="ce10">
            <text:p>Prover soluções tecnológicas integradas e inovadoras otimizando o desempenho das atividades institucionais e as respostas às demandas sociais.</text:p>
          </table:table-cell>
          <table:table-cell office:value-type="string" table:style-name="ce10">
            <text:p>Disponibilizar solução para conectividade sem fio nas localidades, com segurança e controle de acesso.</text:p>
          </table:table-cell>
          <table:table-cell office:value-type="string" table:style-name="ce4">
            <text:p>Disponibilizar, até o final de 2026, a solução de wi-fi utilizada no complexo sede em, pelo menos, vinte (20) outras localidades do MPRJ.</text:p>
          </table:table-cell>
          <table:table-cell office:value-type="string" table:style-name="ce4">
            <text:p>Quantidade de localidades com wi-fi instalado.</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Secretaria de Tecnologia da Informação e de Comunicação (STIC)</text:p>
          </table:table-cell>
          <table:table-cell office:value-type="string" table:style-name="ce10">
            <text:p>Prover soluções tecnológicas integradas e inovadoras otimizando o desempenho das atividades institucionais e as respostas às demandas sociais.</text:p>
          </table:table-cell>
          <table:table-cell office:value-type="string" table:style-name="ce10">
            <text:p>Garantir disponibilidade de rede e conectividade segura no Ministério Público do Rio de Janeiro.</text:p>
          </table:table-cell>
          <table:table-cell office:value-type="string" table:style-name="ce4">
            <text:p>Manter 99,9% de disponibilidade de rede e conectividade, até 31/12/2026.</text:p>
          </table:table-cell>
          <table:table-cell office:value-type="string" table:style-name="ce10">
            <text:p>Percentual alcançado de disponibilidade de rede e conectividade, até 31/12/2026.</text:p>
          </table:table-cell>
          <table:table-cell office:value-type="percentage" office:value="0.98370000000000002" table:style-name="ce23">
            <text:p>98,37%</text:p>
          </table:table-cell>
          <table:table-cell office:value-type="string" table:style-name="ce6">
            <text:p>PGA 2026</text:p>
          </table:table-cell>
          <table:table-cell table:style-name="ce7"/>
          <table:table-cell table:number-columns-repeated="16376"/>
        </table:table-row>
        <table:table-row table:style-name="ro49">
          <table:table-cell office:value-type="string" table:style-name="ce3">
            <text:p>Secretaria-Geral de Modernização Tecnológica e Inovação (SGMTI)</text:p>
          </table:table-cell>
          <table:table-cell office:value-type="string" table:style-name="ce14">
            <text:p>Prover soluções tecnológicas integradas e inovadoras otimizando o desempenho das atividades institucionais e as respostas às demandas sociais.</text:p>
          </table:table-cell>
          <table:table-cell office:value-type="string" table:style-name="ce14">
            <text:p>Expandir e consolidar o uso efetivo do Microsoft 365 Copilot entre membros e servidores, por meio de ações de capacitação, suporte orientado e integração da ferramenta às rotinas de trabalho das unidades.</text:p>
          </table:table-cell>
          <table:table-cell office:value-type="string" table:style-name="ce15">
            <text:p>Garantir que pelo menos 40% dos usuários com licença Copilot tenham uso ativo e recorrente da ferramenta até 31/12/2026.</text:p>
          </table:table-cell>
          <table:table-cell office:value-type="string" table:style-name="ce4">
            <text:p>Percentual de usuários licenciados que apresentam uso ativo do Copilot no período.</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table-row>
        <table:table-row table:style-name="ro54">
          <table:table-cell office:value-type="string" table:style-name="ce3">
            <text:p>Secretaria-Geral de Modernização Tecnológica e Inovação (SGMTI)</text:p>
          </table:table-cell>
          <table:table-cell office:value-type="string" table:style-name="ce14">
            <text:p>Prover soluções tecnológicas integradas e inovadoras otimizando o desempenho das atividades institucionais e as respostas às demandas sociais.</text:p>
          </table:table-cell>
          <table:table-cell office:value-type="string" table:style-name="ce14">
            <text:p>Apoiar a estratégia digital institucional ampliando o uso de soluções tecnológicas, especialmente o Copilot, para impulsionar a inovação e a transformação digital.</text:p>
          </table:table-cell>
          <table:table-cell office:value-type="string" table:style-name="ce15">
            <text:p>Realizar, até 31/12/2026, pelo menos 1 ação de sensibilização ou orientação interna sobre o uso de tecnologias que apoiem a estratégia digital institucional.</text:p>
          </table:table-cell>
          <table:table-cell office:value-type="string" table:style-name="ce4">
            <text:p>Quantidade de ações de sensibilização ou orientação realizadas/participadas.</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table-row>
        <table:table-row table:style-name="ro54">
          <table:table-cell office:value-type="string" table:style-name="ce3">
            <text:p>Secretaria-Geral de Modernização Tecnológica e Inovação (SGMTI)</text:p>
          </table:table-cell>
          <table:table-cell office:value-type="string" table:style-name="ce14">
            <text:p>Prover soluções tecnológicas integradas e inovadoras otimizando o desempenho das atividades institucionais e as respostas às demandas sociais.</text:p>
          </table:table-cell>
          <table:table-cell office:value-type="string" table:style-name="ce14">
            <text:p>Participar da estruturação nacional de Ciência de Dados, apoiando o CNMP na definição de padrões e integração de soluções que qualifiquem a coleta e análise de dados.</text:p>
          </table:table-cell>
          <table:table-cell office:value-type="string" table:style-name="ce15">
            <text:p>Formalizar, até 31/12/2026, pelo menos 1 contribuição técnica do MPRJ ao projeto nacional de Estruturação de Ciência de Dados conduzido pelo CNMP.</text:p>
          </table:table-cell>
          <table:table-cell office:value-type="string" table:style-name="ce14">
            <text:p>Número de contribuições técnicas formalizadas e encaminhadas ao CNMP.</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table-row>
        <table:table-row table:style-name="ro56">
          <table:table-cell office:value-type="string" table:style-name="ce3">
            <text:p>Secretaria-Geral de Modernização Tecnológica e Inovação (SGMTI)</text:p>
          </table:table-cell>
          <table:table-cell office:value-type="string" table:style-name="ce14">
            <text:p>Prover soluções tecnológicas integradas e inovadoras otimizando o desempenho das atividades institucionais e as respostas às demandas sociais.</text:p>
          </table:table-cell>
          <table:table-cell office:value-type="string" table:style-name="ce14">
            <text:p>Realizar capacitações para ampliar o uso do Copilot, fortalecendo uma cultura orientada a dados.</text:p>
          </table:table-cell>
          <table:table-cell office:value-type="string" table:style-name="ce15">
            <text:p>Realizar, até 31/12/2026, pelo menos duas (02) capacitações institucionais sobre o uso do Copilot.</text:p>
          </table:table-cell>
          <table:table-cell office:value-type="string" table:style-name="ce4">
            <text:p>Quantidade de capacitações institucionais realizadas sobre o uso do Copilot.</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table-row>
        <table:table-row table:style-name="ro57">
          <table:table-cell office:value-type="string" table:style-name="ce3">
            <text:p>Secretaria-Geral do Ministério Público (SGMP)</text:p>
          </table:table-cell>
          <table:table-cell office:value-type="string" table:style-name="ce14">
            <text:p>Aprimorar a coleta, tratamento, análise e leitura, extraindo adequado valor dos dados e garantindo a sua segurança.</text:p>
          </table:table-cell>
          <table:table-cell office:value-type="string" table:style-name="ce14">
            <text:p>Atuar como representante da Corregedoria Nacional do Ministério Público brasileiro em reunião promovida pelo Comitê Gestor Nacional das Tabelas Unificadas (CGNTU), com a finalidade de discutir propostas de criação e atualização de movimentos processuais, avaliar a inclusão de novos assuntos nas tabelas taxonômicas e promover o alinhamento nacional dos procedimentos administrativos.</text:p>
          </table:table-cell>
          <table:table-cell office:value-type="string" table:style-name="ce15">
            <text:p>Participar em, no mínimo, uma (01) reunião promovida pelo CGNTU, até 31/12/2026</text:p>
          </table:table-cell>
          <table:table-cell office:value-type="string" table:style-name="ce14">
            <text:p>Participou de, no mínimo, uma (01) reunião promovida pelo CGNTU em 2026? (Sim ou Não).</text:p>
          </table:table-cell>
          <table:table-cell office:value-type="percentage" office:value="1" table:style-name="ce23">
            <text:p>100,00%</text:p>
          </table:table-cell>
          <table:table-cell office:value-type="string" table:style-name="ce6">
            <text:p>PGA 2026</text:p>
          </table:table-cell>
          <table:table-cell table:style-name="ce7"/>
          <table:table-cell table:number-columns-repeated="16376"/>
        </table:table-row>
        <table:table-row table:style-name="ro51">
          <table:table-cell office:value-type="string" table:style-name="ce3">
            <text:p>Secretaria-Geral do Ministério Público (SGMP)</text:p>
          </table:table-cell>
          <table:table-cell office:value-type="string" table:style-name="ce14">
            <text:p>Aprimorar a interlocução e a integração entre órgãos da área meio em projetos e processos institucionais.</text:p>
          </table:table-cell>
          <table:table-cell office:value-type="string" table:style-name="ce14">
            <text:p>Criar um Repositório Compartilhado de Documentos e Boas Práticas, em ambiente único (na página da SGMP na intranet) com minutas, fluxos, normativos, padronizações e orientações, para facilitar o acesso e reduzir assimetria informacional entre os setores.</text:p>
          </table:table-cell>
          <table:table-cell office:value-type="string" table:style-name="ce15">
            <text:p>Até dezembro de 2026, criar e disponibilizar na intranet do MPRJ um repositório compartilhado contendo pelo menos 30 (trinta) documentos padronizados, incluindo minutas, fluxos, normativos, orientações, enunciados, pareceres-paradigma e boas práticas, acessível a todas as unidades da área meio.</text:p>
          </table:table-cell>
          <table:table-cell office:value-type="string" table:style-name="ce14">
            <text:p>Quantidade de documentos padronizados inseridos e disponibilizados no repositório compartilhado da intranet do MPRJ.</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table-row>
        <table:table-row table:style-name="ro29">
          <table:table-cell office:value-type="string" table:style-name="ce3">
            <text:p>Secretaria-Geral do Ministério Público (SGMP)</text:p>
          </table:table-cell>
          <table:table-cell office:value-type="string" table:style-name="ce10">
            <text:p>Desenvolver cultura de governança, planejamento, acompanhamento, integração e inovação.</text:p>
          </table:table-cell>
          <table:table-cell office:value-type="string" table:style-name="ce14">
            <text:p>Elaborar o Guia de Governança das Contratações do MPRJ, documento sintético e didático com princípios, papéis, responsabilidades, fluxos e boas práticas.</text:p>
          </table:table-cell>
          <table:table-cell office:value-type="string" table:style-name="ce4">
            <text:p>Até dezembro de 2026, elaborar, validar junto à Administração Superior e publicar o Guia de Governança das Contratações do MPRJ, contemplando ao menos cinco (05) elementos estruturantes (princípios, papéis, responsabilidades, fluxos processuais e boas práticas), disponibilizando-os na intranet para consulta e diretriz para as unidades da Instituição.</text:p>
          </table:table-cell>
          <table:table-cell office:value-type="string" table:style-name="ce4">
            <text:p>Guia de Governança das Contratações elaborado, validado e publicado até dezembro de 2026? (Sim ou Não).</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table-row>
        <table:table-row table:style-name="ro51">
          <table:table-cell office:value-type="string" table:style-name="ce3">
            <text:p>Secretaria-Geral do Ministério Público (SGMP)</text:p>
          </table:table-cell>
          <table:table-cell office:value-type="string" table:style-name="ce10">
            <text:p>Desenvolver cultura de governança, planejamento, acompanhamento, integração e inovação.</text:p>
          </table:table-cell>
          <table:table-cell office:value-type="string" table:style-name="ce10">
            <text:p>Revisar as diretrizes de contratações sustentáveis com base na Lei 14.133/2021 e nos mais atualizados manuais sobre o tema, elaborados por outros órgãos ou entidades.</text:p>
          </table:table-cell>
          <table:table-cell office:value-type="string" table:style-name="ce4">
            <text:p>Até dezembro de 2026, revisar, atualizar e publicar as diretrizes de contratações sustentáveis do MPRJ, alinhando-as à Lei nº 14.133/2021 e aos manuais mais recentes sobre o tema, assegurando a incorporação de pelo menos 2 novos critérios ou práticas sustentáveis aplicáveis aos principais tipos de contratações da Instituição.</text:p>
          </table:table-cell>
          <table:table-cell office:value-type="string" table:style-name="ce4">
            <text:p>Diretrizes revisadas, atualizadas e publicadas incorporando ao menos 2 novos critérios de sustentabilidade? (Sim ou Não).</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table-row>
        <table:table-row table:style-name="ro51">
          <table:table-cell office:value-type="string" table:style-name="ce3">
            <text:p>Secretaria-Geral do Ministério Público (SGMP)</text:p>
          </table:table-cell>
          <table:table-cell office:value-type="string" table:style-name="ce10">
            <text:p>Implementar a capacitação contínua, interdisciplinar e especializada de membros, servidores e colaboradores.</text:p>
          </table:table-cell>
          <table:table-cell office:value-type="string" table:style-name="ce10">
            <text:p>Prover capacitação aos servidores que atuam nas contratações públicas acerca do uso de ferramentas de IA como apoio nas diversas fases do processo de contratação.</text:p>
          </table:table-cell>
          <table:table-cell office:value-type="string" table:style-name="ce4">
            <text:p>Até dezembro de 2026, capacitar pelo menos 50 (cinquenta) servidores que atuam diretamente nas contratações públicas do MPRJ no uso de ferramentas de inteligência artificial aplicadas ao planejamento, instrução, julgamento e gestão contratual, por meio de cursos, oficinas ou treinamentos específicos.</text:p>
          </table:table-cell>
          <table:table-cell office:value-type="string" table:style-name="ce4">
            <text:p>Número de servidores capacitados no uso de ferramentas de inteligência artificial aplicadas às contratações públicas.</text:p>
          </table:table-cell>
          <table:table-cell office:value-type="percentage" office:value="0" table:style-name="ce23">
            <text:p>0,00%</text:p>
          </table:table-cell>
          <table:table-cell office:value-type="string" table:style-name="ce6">
            <text:p>PGA 2026</text:p>
          </table:table-cell>
          <table:table-cell table:style-name="ce7"/>
          <table:table-cell table:number-columns-repeated="16376"/>
        </table:table-row>
        <table:table-row table:style-name="ro46">
          <table:table-cell table:style-name="ce1"/>
          <table:table-cell office:value-type="string" table:style-name="ce16">
            <text:p>Fonte da informação: Coordenadoria de Planejamento Institucional</text:p>
          </table:table-cell>
          <table:table-cell table:style-name="ce17"/>
          <table:table-cell table:style-name="ce1"/>
          <table:table-cell table:style-name="ce7"/>
          <table:table-cell table:style-name="ce18"/>
          <table:table-cell table:number-columns-repeated="16378" table:style-name="ce1"/>
        </table:table-row>
        <table:table-row table:style-name="ro46">
          <table:table-cell table:style-name="ce25"/>
          <table:table-cell office:value-type="string" table:style-name="ce19">
            <text:p>Data da última atualização: <text:s/>17/07/2026</text:p>
          </table:table-cell>
          <table:table-cell table:style-name="ce17"/>
          <table:table-cell table:style-name="ce1"/>
          <table:table-cell table:style-name="ce7"/>
          <table:table-cell table:number-columns-repeated="16379" table:style-name="ce1"/>
        </table:table-row>
        <table:table-row table:number-rows-repeated="8" table:style-name="ro46">
          <table:table-cell table:number-columns-repeated="16384"/>
        </table:table-row>
        <table:table-row table:number-rows-repeated="2" table:style-name="ro46">
          <table:table-cell table:number-columns-repeated="6"/>
          <table:table-cell table:style-name="ce20"/>
          <table:table-cell table:number-columns-repeated="16377"/>
        </table:table-row>
        <table:table-row table:number-rows-repeated="1048523" table:style-name="ro4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1" svg:font-family="Arial1"/>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Porcentagem"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in" fo:margin-bottom="0.31496062in" fo:margin-left="0.511811024in" fo:margin-right="0.511811024in" style:print-orientation="portrait" style:print-page-order="ttb" style:first-page-number="continue" style:scale-to="100%"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embro Home</meta:initial-creator>
    <dc:creator>Tales Rodrigues Da Silva Gonçalves</dc:creator>
    <meta:creation-date>2020-09-30T19:36:45Z</meta:creation-date>
    <dc:date>2026-08-06T17:04:56Z</dc:date>
    <meta:user-defined meta:name="ContentTypeId">0x010100544FDA6D13AE1247A9B0C79979AB1262</meta:user-defined>
    <meta:user-defined meta:name="MediaServiceImageTags"/>
  </office:meta>
</office:document-meta>
</file>