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wrap-option="wrap" fo:background-color="#D8D8D8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Moeda_32_2" style:data-style-name="N37">
      <style:table-cell-properties fo:border="thin solid #808080" style:vertical-align="middle" fo:background-color="#D8D8D8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Normal_32_2" style:data-style-name="N0">
      <style:table-cell-properties fo:border-top="thin solid #808080" fo:border-bottom="thin solid #808080" fo:border-left="thin solid #808080" fo:border-right="none" style:vertical-align="middle" fo:wrap-option="wrap" fo:background-color="transparent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Moeda_32_2" style:data-style-name="N37">
      <style:table-cell-properties fo:border="thin solid #808080" style:vertical-align="middle" fo:background-color="transparent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V_237_rgula" style:data-style-name="N36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V_237_rgula_32_2" style:data-style-name="N36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Moeda_32_2" style:data-style-name="N37">
      <style:table-cell-properties fo:border="thin solid #808080" style:vertical-align="middle" fo:background-color="#FFFF00"/>
      <style:text-properties fo:color="#80808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ext-properties style:text-underline-style="solid" style:text-underline-type="single"/>
    </style:style>
    <style:style style:name="ce12" style:family="table-cell" style:parent-style-name="Normal_32_2" style:data-style-name="N0">
      <style:table-cell-properties fo:border-top="thin solid #808080" fo:border-bottom="none" fo:border-left="none" fo:border-right="none"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13" style:family="table-cell" style:parent-style-name="Normal_32_2" style:data-style-name="N0">
      <style:table-cell-properties fo:border-top="thin solid #808080" fo:border-bottom="none" fo:border-left="none" fo:border-right="none"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ce14" style:family="table-cell" style:parent-style-name="Normal_32_2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ce15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Normal_32_2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" style:data-style-name="N38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Normal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Normal_32_2" style:data-style-name="N0">
      <style:table-cell-properties fo:border-top="none" fo:border-bottom="thin solid #808080" fo:border-left="none" fo:border-right="none" style:vertical-align="middle" fo:background-color="transparent" style:repeat-content="false"/>
      <style:paragraph-properties fo:text-align="center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0" style:family="table-cell" style:parent-style-name="Normal_32_2" style:data-style-name="N0">
      <style:table-cell-properties style:vertical-align="middle" fo:background-color="transparent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17.06562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4.12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8575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asses_Previdenciarios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3" table:default-cell-style-name="ce2"/>
        <table:table-column table:style-name="co5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16368" table:default-cell-style-name="ce2"/>
        <table:table-row table:style-name="ro1">
          <table:table-cell office:value-type="string" table:number-columns-spanned="10" table:number-rows-spanned="1" table:style-name="ce19">
            <text:p>Repasses Previdenciários - Exercício 2026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8"/>
          <table:covered-table-cell>
            <draw:frame draw:z-index="1" draw:id="id0" draw:style-name="a0" draw:name="Imagem 3" svg:x="0.2499in" svg:y="0.07305in" svg:width="1.2126in" svg:height="0.614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table-cell table:number-columns-repeated="4" table:style-name="ce20"/>
          <table:table-cell table:style-name="ce21"/>
          <table:table-cell table:number-columns-repeated="16369" table:style-name="ce1"/>
        </table:table-row>
        <table:table-row table:style-name="ro2">
          <table:table-cell office:value-type="string" table:style-name="ce3">
            <text:p>Fundo ou Instituto Previdênciário</text:p>
          </table:table-cell>
          <table:table-cell office:value-type="string" table:style-name="ce3">
            <text:p>Jan</text:p>
          </table:table-cell>
          <table:table-cell office:value-type="string" table:style-name="ce3">
            <text:p>Fev</text:p>
          </table:table-cell>
          <table:table-cell office:value-type="string" table:style-name="ce3">
            <text:p>Mar</text:p>
          </table:table-cell>
          <table:table-cell office:value-type="string" table:style-name="ce3">
            <text:p>Abr</text:p>
          </table:table-cell>
          <table:table-cell office:value-type="string" table:style-name="ce3">
            <text:p>Mai</text:p>
          </table:table-cell>
          <table:table-cell office:value-type="string" table:style-name="ce3">
            <text:p>Jun</text:p>
          </table:table-cell>
          <table:table-cell office:value-type="string" table:style-name="ce3">
            <text:p>Jul</text:p>
          </table:table-cell>
          <table:table-cell office:value-type="string" table:style-name="ce3">
            <text:p>Ago</text:p>
          </table:table-cell>
          <table:table-cell office:value-type="string" table:style-name="ce3">
            <text:p>Total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4">
            <text:p>Instituto Nacional do Seguro Social</text:p>
          </table:table-cell>
          <table:table-cell office:value-type="currency" office:value="2921541.85" table:style-name="ce5">
            <text:p>R$ 2.921.541,85<text:s/></text:p>
          </table:table-cell>
          <table:table-cell office:value-type="currency" office:value="2906574.77" table:style-name="ce5">
            <text:p>R$ 2.906.574,77<text:s/></text:p>
          </table:table-cell>
          <table:table-cell office:value-type="currency" office:value="5932891" table:style-name="ce5">
            <text:p>R$ 5.932.891,00<text:s/></text:p>
          </table:table-cell>
          <table:table-cell office:value-type="currency" office:value="2966445.5" table:formula="of:=2691166.12+275279.38" table:style-name="ce5">
            <text:p>R$ 2.966.445,50<text:s/></text:p>
          </table:table-cell>
          <table:table-cell office:value-type="currency" office:value="2969588.5700000003" table:style-name="ce5">
            <text:p>R$ 2.969.588,57<text:s/></text:p>
          </table:table-cell>
          <table:table-cell office:value-type="currency" office:value="2976421.41" table:style-name="ce5">
            <text:p>R$ 2.976.421,41<text:s/></text:p>
          </table:table-cell>
          <table:table-cell office:value-type="currency" office:value="2968503.75" table:style-name="ce5">
            <text:p>R$ 2.968.503,75<text:s/></text:p>
          </table:table-cell>
          <table:table-cell office:value-type="currency" office:value="2984946" table:style-name="ce5">
            <text:p>R$ 2.984.946,00<text:s/></text:p>
          </table:table-cell>
          <table:table-cell office:value-type="currency" office:value="26626912.850000001" table:formula="of:=SUM([.B3:.I3])" table:style-name="ce5">
            <text:p>R$ 26.626.912,85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6">
            <text:p>Instituto de Assistencia, Previdencia e Pensões dos Servidores Públicos Municipais de Iguaba Grande-PREVIG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formula="of:=SUM([.B4:.I4])" table:style-name="ce7">
            <text:p>R$ -00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4">
            <text:p>Instituto de Pensão, Aposentadoria e Benefícios do Município de Cordeiro</text:p>
          </table:table-cell>
          <table:table-cell office:value-type="currency" office:value="718.38" table:style-name="ce5">
            <text:p>R$ 718,38<text:s/></text:p>
          </table:table-cell>
          <table:table-cell office:value-type="currency" office:value="718.38" table:style-name="ce5">
            <text:p>R$ 718,38<text:s/></text:p>
          </table:table-cell>
          <table:table-cell office:value-type="currency" office:value="718.38" table:style-name="ce5">
            <text:p>R$ 718,38<text:s/></text:p>
          </table:table-cell>
          <table:table-cell office:value-type="currency" office:value="913.38" table:formula="of:=718.38+195" table:style-name="ce5">
            <text:p>R$ 913,38<text:s/></text:p>
          </table:table-cell>
          <table:table-cell office:value-type="currency" office:value="767.12" table:style-name="ce5">
            <text:p>R$ 767,12<text:s/></text:p>
          </table:table-cell>
          <table:table-cell office:value-type="currency" office:value="767.12" table:style-name="ce5">
            <text:p>R$ 767,12<text:s/></text:p>
          </table:table-cell>
          <table:table-cell office:value-type="currency" office:value="767.12" table:style-name="ce5">
            <text:p>R$ 767,12<text:s/></text:p>
          </table:table-cell>
          <table:table-cell office:value-type="currency" office:value="767.12" table:style-name="ce5">
            <text:p>R$ 767,12<text:s/></text:p>
          </table:table-cell>
          <table:table-cell office:value-type="currency" office:value="6137" table:formula="of:=SUM([.B5:.I5])" table:style-name="ce5">
            <text:p>R$ 6.137,00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6">
            <text:p>Instituto de Previdência dos Servidores Públicos da Cidade de São João de Meriti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81.28" table:style-name="ce7">
            <text:p>R$ 381,28<text:s/></text:p>
          </table:table-cell>
          <table:table-cell office:value-type="currency" office:value="3050.24" table:formula="of:=SUM([.B6:.I6])" table:style-name="ce7">
            <text:p>R$ 3.050,24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4">
            <text:p>Fundação de Previdência Social do Município de Rio Claro FUNPREV-RC</text:p>
          </table:table-cell>
          <table:table-cell office:value-type="currency" office:value="651.80999999999995" table:style-name="ce5">
            <text:p>R$ 651,81<text:s/></text:p>
          </table:table-cell>
          <table:table-cell office:value-type="currency" office:value="651.80999999999995" table:style-name="ce5">
            <text:p>R$ 651,81<text:s/></text:p>
          </table:table-cell>
          <table:table-cell office:value-type="currency" office:value="735.11" table:style-name="ce5">
            <text:p>R$ 735,11<text:s/></text:p>
          </table:table-cell>
          <table:table-cell office:value-type="currency" office:value="881.98" table:formula="of:=735.11+146.87" table:style-name="ce5">
            <text:p>R$ 881,98<text:s/></text:p>
          </table:table-cell>
          <table:table-cell office:value-type="currency" office:value="811.57" table:style-name="ce5">
            <text:p>R$ 811,57<text:s/></text:p>
          </table:table-cell>
          <table:table-cell office:value-type="currency" office:value="811.57" table:style-name="ce5">
            <text:p>R$ 811,57<text:s/></text:p>
          </table:table-cell>
          <table:table-cell office:value-type="currency" office:value="811.57" table:style-name="ce5">
            <text:p>R$ 811,57<text:s/></text:p>
          </table:table-cell>
          <table:table-cell office:value-type="currency" office:value="811.57" table:style-name="ce5">
            <text:p>R$ 811,57<text:s/></text:p>
          </table:table-cell>
          <table:table-cell office:value-type="currency" office:value="6166.99" table:formula="of:=SUM([.B7:.I7])" table:style-name="ce5">
            <text:p>R$ 6.166,99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6">
            <text:p>Instituto de Previdência e Assistência dos Servidores Municipais de São Gonçalo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formula="of:=SUM([.B8:.I8])" table:style-name="ce7">
            <text:p>R$ -00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4">
            <text:p>Rioprevidência - Fundo único de Previdência Social do Estado do Rio de Janeiro</text:p>
          </table:table-cell>
          <table:table-cell office:value-type="currency" office:value="16616984.1" table:style-name="ce5">
            <text:p>R$ 16.616.984,10<text:s/></text:p>
          </table:table-cell>
          <table:table-cell office:value-type="currency" office:value="16646584.939999999" table:style-name="ce5">
            <text:p>R$ 16.646.584,94<text:s/></text:p>
          </table:table-cell>
          <table:table-cell office:value-type="currency" office:value="16637795" table:style-name="ce5">
            <text:p>R$ 16.637.795,00<text:s/></text:p>
          </table:table-cell>
          <table:table-cell office:value-type="currency" office:value="16607045.66" table:style-name="ce5">
            <text:p>R$ 16.607.045,66<text:s/></text:p>
          </table:table-cell>
          <table:table-cell office:value-type="currency" office:value="16558042.24" table:style-name="ce5">
            <text:p>R$ 16.558.042,24<text:s/></text:p>
          </table:table-cell>
          <table:table-cell office:value-type="currency" office:value="16550046.98" table:style-name="ce5">
            <text:p>R$ 16.550.046,98<text:s/></text:p>
          </table:table-cell>
          <table:table-cell office:value-type="currency" office:value="16574000.939999999" table:style-name="ce5">
            <text:p>R$ 16.574.000,94<text:s/></text:p>
          </table:table-cell>
          <table:table-cell office:value-type="currency" office:value="16605338.82" table:style-name="ce5">
            <text:p>R$ 16.605.338,82<text:s/></text:p>
          </table:table-cell>
          <table:table-cell office:value-type="currency" office:value="132795838.68000001" table:formula="of:=SUM([.B9:.I9])" table:style-name="ce5">
            <text:p>R$ 132.795.838,68<text:s/></text:p>
          </table:table-cell>
          <table:table-cell table:number-columns-repeated="3" table:style-name="ce2"/>
          <table:table-cell table:style-name="ce8"/>
          <table:table-cell table:style-name="ce2"/>
          <table:table-cell table:style-name="ce9"/>
          <table:table-cell table:number-columns-repeated="16368" table:style-name="ce1"/>
        </table:table-row>
        <table:table-row table:style-name="ro2">
          <table:table-cell office:value-type="string" table:style-name="ce6">
            <text:p>Goiás Previdência - GOIASPREV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style-name="ce7">
            <text:p>R$ -00<text:s/></text:p>
          </table:table-cell>
          <table:table-cell office:value-type="currency" office:value="0" table:formula="of:=SUM([.B10:.I10])" table:style-name="ce7">
            <text:p>R$ -00<text:s/></text:p>
          </table:table-cell>
          <table:table-cell table:number-columns-repeated="6" table:style-name="ce2"/>
          <table:table-cell table:number-columns-repeated="16368" table:style-name="ce1"/>
        </table:table-row>
        <table:table-row table:style-name="ro2">
          <table:table-cell office:value-type="string" table:style-name="ce4">
            <text:p>Fundação de Previdência Complementar do Estado do Rio de Janeiro - RJPREV</text:p>
          </table:table-cell>
          <table:table-cell office:value-type="currency" office:value="383171.71" table:style-name="ce5">
            <text:p>R$ 383.171,71<text:s/></text:p>
          </table:table-cell>
          <table:table-cell office:value-type="currency" office:value="431590" table:style-name="ce5">
            <text:p>R$ 431.590,00<text:s/></text:p>
          </table:table-cell>
          <table:table-cell office:value-type="currency" office:value="435653.11" table:style-name="ce5">
            <text:p>R$ 435.653,11<text:s/></text:p>
          </table:table-cell>
          <table:table-cell office:value-type="currency" office:value="437661.26" table:style-name="ce5">
            <text:p>R$ 437.661,26<text:s/></text:p>
          </table:table-cell>
          <table:table-cell office:value-type="currency" office:value="439617.28000000003" table:style-name="ce5">
            <text:p>R$ 439.617,28<text:s/></text:p>
          </table:table-cell>
          <table:table-cell office:value-type="currency" office:value="440527.15" table:style-name="ce5">
            <text:p>R$ 440.527,15<text:s/></text:p>
          </table:table-cell>
          <table:table-cell office:value-type="currency" office:value="442538.09" table:style-name="ce5">
            <text:p>R$ 442.538,09<text:s/></text:p>
          </table:table-cell>
          <table:table-cell office:value-type="currency" office:value="445149.39" table:style-name="ce5">
            <text:p>R$ 445.149,39<text:s/></text:p>
          </table:table-cell>
          <table:table-cell office:value-type="currency" office:value="3455907.9899999998" table:formula="of:=SUM([.B11:.I11])" table:style-name="ce5">
            <text:p>R$ 3.455.907,99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6">
            <text:p>Fundo do Plano Previdenciário do Estado do Rio de Janeiro</text:p>
          </table:table-cell>
          <table:table-cell office:value-type="currency" office:value="938965.77" table:style-name="ce7">
            <text:p>R$ 938.965,77<text:s/></text:p>
          </table:table-cell>
          <table:table-cell office:value-type="currency" office:value="971329.2" table:style-name="ce7">
            <text:p>R$ 971.329,20<text:s/></text:p>
          </table:table-cell>
          <table:table-cell office:value-type="currency" office:value="1004974.72" table:style-name="ce7">
            <text:p>R$ 1.004.974,72<text:s/></text:p>
          </table:table-cell>
          <table:table-cell office:value-type="currency" office:value="998273.19" table:style-name="ce7">
            <text:p>R$ 998.273,19<text:s/></text:p>
          </table:table-cell>
          <table:table-cell office:value-type="currency" office:value="1006362.37" table:style-name="ce7">
            <text:p>R$ 1.006.362,37<text:s/></text:p>
          </table:table-cell>
          <table:table-cell office:value-type="currency" office:value="1023826.49" table:style-name="ce7">
            <text:p>R$ 1.023.826,49<text:s/></text:p>
          </table:table-cell>
          <table:table-cell office:value-type="currency" office:value="1019053.09" table:style-name="ce7">
            <text:p>R$ 1.019.053,09<text:s/></text:p>
          </table:table-cell>
          <table:table-cell office:value-type="currency" office:value="1029308.59" table:style-name="ce7">
            <text:p>R$ 1.029.308,59<text:s/></text:p>
          </table:table-cell>
          <table:table-cell office:value-type="currency" office:value="7992093.4199999999" table:formula="of:=SUM([.B12:.I12])" table:style-name="ce7">
            <text:p>R$ 7.992.093,42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4">
            <text:p>Justica Federal 1 Grau-secao Judiciaria Rj.</text:p>
          </table:table-cell>
          <table:table-cell office:value-type="currency" office:value="6338.18" table:style-name="ce5">
            <text:p>R$ 6.338,18<text:s/></text:p>
          </table:table-cell>
          <table:table-cell office:value-type="currency" office:value="6297.08" table:style-name="ce5">
            <text:p>R$ 6.297,08<text:s/></text:p>
          </table:table-cell>
          <table:table-cell office:value-type="currency" office:value="6297.08" table:style-name="ce5">
            <text:p>R$ 6.297,08<text:s/></text:p>
          </table:table-cell>
          <table:table-cell office:value-type="currency" office:value="6297.08" table:style-name="ce5">
            <text:p>R$ 6.297,08<text:s/></text:p>
          </table:table-cell>
          <table:table-cell office:value-type="currency" office:value="6297.08" table:style-name="ce5">
            <text:p>R$ 6.297,08<text:s/></text:p>
          </table:table-cell>
          <table:table-cell office:value-type="currency" office:value="6297.08" table:style-name="ce5">
            <text:p>R$ 6.297,08<text:s/></text:p>
          </table:table-cell>
          <table:table-cell office:value-type="currency" office:value="6885.76" table:style-name="ce5">
            <text:p>R$ 6.885,76<text:s/></text:p>
          </table:table-cell>
          <table:table-cell office:value-type="currency" office:value="6885.76" table:style-name="ce5">
            <text:p>R$ 6.885,76<text:s/></text:p>
          </table:table-cell>
          <table:table-cell office:value-type="currency" office:value="51595.100000000006" table:formula="of:=SUM([.B13:.I13])" table:style-name="ce5">
            <text:p>R$ 51.595,10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3">
            <text:p>Total</text:p>
          </table:table-cell>
          <table:table-cell office:value-type="currency" office:value="20868753.079999998" table:formula="of:=SUM([.B3:.B13])" table:style-name="ce10">
            <text:p>R$ 20.868.753,08<text:s/></text:p>
          </table:table-cell>
          <table:table-cell office:value-type="currency" office:value="20964127.459999997" table:formula="of:=SUM([.C3:.C13])" table:style-name="ce10">
            <text:p>R$ 20.964.127,46<text:s/></text:p>
          </table:table-cell>
          <table:table-cell office:value-type="currency" office:value="24019445.679999996" table:formula="of:=SUM([.D3:.D13])" table:style-name="ce10">
            <text:p>R$ 24.019.445,68<text:s/></text:p>
          </table:table-cell>
          <table:table-cell office:value-type="currency" office:value="21017899.330000002" table:formula="of:=SUM([.E3:.E13])" table:style-name="ce10">
            <text:p>R$ 21.017.899,33<text:s/></text:p>
          </table:table-cell>
          <table:table-cell office:value-type="currency" office:value="20981867.510000002" table:formula="of:=SUM([.F3:.F13])" table:style-name="ce10">
            <text:p>R$ 20.981.867,51<text:s/></text:p>
          </table:table-cell>
          <table:table-cell office:value-type="currency" office:value="20999079.079999994" table:formula="of:=SUM([.G3:.G13])" table:style-name="ce10">
            <text:p>R$ 20.999.079,08<text:s/></text:p>
          </table:table-cell>
          <table:table-cell office:value-type="currency" office:value="21012941.600000001" table:formula="of:=SUM([.H3:.H13])" table:style-name="ce10">
            <text:p>R$ 21.012.941,60<text:s/></text:p>
          </table:table-cell>
          <table:table-cell office:value-type="currency" office:value="21073588.530000001" table:formula="of:=SUM([.I3:.I13])" table:style-name="ce10">
            <text:p>R$ 21.073.588,53<text:s/></text:p>
          </table:table-cell>
          <table:table-cell office:value-type="currency" office:value="170937702.26999998" table:formula="of:=SUM([.J3:.J13])" table:style-name="ce10">
            <text:p>R$ 170.937.702,27<text:s/></text:p>
          </table:table-cell>
          <table:table-cell table:style-name="ce1"/>
          <table:table-cell table:style-name="ce11"/>
          <table:table-cell table:number-columns-repeated="16372" table:style-name="ce1"/>
        </table:table-row>
        <table:table-row table:style-name="ro3">
          <table:table-cell table:number-columns-repeated="9" table:style-name="ce12"/>
          <table:table-cell table:style-name="ce13"/>
          <table:table-cell table:number-columns-repeated="16374" table:style-name="ce14"/>
        </table:table-row>
        <table:table-row table:style-name="ro3">
          <table:table-cell office:value-type="string" table:style-name="ce15">
            <text:p>Fonte da Informação: SIAFE-RIO</text:p>
          </table:table-cell>
          <table:table-cell table:number-columns-repeated="16383" table:style-name="ce14"/>
        </table:table-row>
        <table:table-row table:style-name="ro4">
          <table:table-cell office:value-type="string" table:style-name="ce16">
            <text:p>Data da última atualização: 09/09/2026</text:p>
          </table:table-cell>
          <table:table-cell table:number-columns-repeated="9" table:style-name="ce16"/>
          <table:table-cell table:number-columns-repeated="16374" table:style-name="ce1"/>
        </table:table-row>
        <table:table-row table:style-name="ro5">
          <table:table-cell office:value-type="string" table:number-columns-spanned="10" table:number-rows-spanned="1" table:style-name="ce18">
            <text:p>FUNDAMENTO LEGAL: Lei Complementar nº 101/2000, arts. 48 e 48-A; Lei nº 4.320/64 arts 2°, 35 e 74; Lei nº 12.527/2011 arts. 2°, 3°, I, 7°,8°, §1°, II, III e V; Resolução CNMP nº 86/2012, art. 5º, inciso I, alínea “h”.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2" table:style-name="ro4">
          <table:table-cell table:number-columns-repeated="10" table:style-name="ce2"/>
          <table:table-cell table:number-columns-repeated="16374" table:style-name="ce1"/>
        </table:table-row>
        <table:table-row table:style-name="ro4">
          <table:table-cell table:style-name="ce2"/>
          <table:table-cell table:number-columns-repeated="8" table:style-name="ce17"/>
          <table:table-cell table:style-name="ce2"/>
          <table:table-cell table:number-columns-repeated="16374" table:style-name="ce1"/>
        </table:table-row>
        <table:table-row table:number-rows-repeated="5" table:style-name="ro4">
          <table:table-cell table:number-columns-repeated="10" table:style-name="ce2"/>
          <table:table-cell table:number-columns-repeated="16374" table:style-name="ce1"/>
        </table:table-row>
        <table:table-row table:number-rows-repeated="1048550" table:style-name="ro3">
          <table:table-cell table:number-columns-repeated="16384"/>
        </table:table-row>
        <table:named-expressions>
          <table:named-range table:name="Print_Area" table:cell-range-address="Repasses_Previdenciarios.$A$1:Repasses_Previdenciarios.$J$18" table:base-cell-address="Repasses_Previdenciarios.$A$1"/>
          <table:named-expression table:name="TotalDespesasMensais" table:expression="of:=&quot;SUM(#REF!)&quot;" table:base-cell-address="Repasses_Previdenciarios.$A$1"/>
          <table:named-expression table:name="TotalRendaMensal" table:expression="of:=&quot;SUM(#REF!)&quot;" table:base-cell-address="Repasses_Previdenciarios.$A$1"/>
        </table:named-expressions>
      </table:table>
      <table:named-expressions>
        <table:named-expression table:name="TotalDespesasMensais" table:expression="of:=&quot;SUM(#REF!)&quot;" table:base-cell-address="Repasses_Previdenciarios.$A$1"/>
        <table:named-expression table:name="TotalRendaMensal" table:expression="of:=&quot;SUM(#REF!)&quot;" table:base-cell-address="Repasses_Previdenciario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7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7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6">
      <style:table-cell-properties style:vertical-align="automatic" fo:background-color="transparent"/>
    </style:style>
    <style:style style:name="V_237_rgula_32_2" style:display-name="Vírgula 2" style:family="table-cell" style:data-style-name="N36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18110236220472in" fo:margin-right="0.118110236220472in" style:print-orientation="landscape" style:print-page-order="ttb" style:first-page-number="continue" style:scale-to="52%" style:table-centering="horizontal" style:print="objects charts drawings"/>
      <style:header-style>
        <style:header-footer-properties fo:min-height="0.78740157480315in" fo:margin-left="0.118110236220472in" fo:margin-right="0.118110236220472in" fo:margin-bottom="0in"/>
      </style:header-style>
      <style:footer-style>
        <style:header-footer-properties fo:min-height="0.0783464566929134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Denilson Candeia do Amaral</meta:initial-creator>
    <dc:creator>Denilson Candeia do Amaral</dc:creator>
    <meta:creation-date>2020-03-05T15:24:05Z</meta:creation-date>
    <dc:date>2026-09-11T13:13:25Z</dc:date>
    <meta:editing-cycles>3</meta:editing-cycles>
  </office:meta>
</office:document-meta>
</file>